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5.03mm" fo:break-before="auto" style:use-optimal-row-height="false"/>
    </style:style>
    <style:style style:name="ro7" style:family="table-row">
      <style:table-row-properties style:row-height="13.49mm" fo:break-before="auto" style:use-optimal-row-height="false"/>
    </style:style>
    <style:style style:name="ro8" style:family="table-row">
      <style:table-row-properties style:row-height="17.99mm" fo:break-before="auto" style:use-optimal-row-height="false"/>
    </style:style>
    <style:style style:name="ro9" style:family="table-row">
      <style:table-row-properties style:row-height="22.49mm" fo:break-before="auto" style:use-optimal-row-height="false"/>
    </style:style>
    <style:style style:name="ro10" style:family="table-row">
      <style:table-row-properties style:row-height="5.82mm" fo:break-before="auto" style:use-optimal-row-height="false"/>
    </style:style>
    <style:style style:name="ro11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10"/>
        <table:table-column table:style-name="co3" table:default-cell-style-name="ce12"/>
        <table:table-column table:style-name="co4" table:default-cell-style-name="ce14"/>
        <table:table-column table:style-name="co5" table:default-cell-style-name="ce14"/>
        <table:table-column table:style-name="co6" table:default-cell-style-name="ce17"/>
        <table:table-column table:style-name="co7" table:default-cell-style-name="ce19"/>
        <table:table-column table:style-name="co8" table:default-cell-style-name="ce21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7" table:number-columns-spanned="7" table:number-rows-spanned="1"/>
            <table:covered-table-cell table:number-columns-repeated="4" table:style-name="ce7"/>
            <table:covered-table-cell table:style-name="ce18"/>
            <table:covered-table-cell table:style-name="ce7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特殊教育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8" office:value-type="string" calcext:value-type="string">
              <text:p>TITLE</text:p>
            </table:table-cell>
            <table:table-cell table:style-name="ce8" office:value-type="string" calcext:value-type="string">
              <text:p>AUTHOR</text:p>
            </table:table-cell>
            <table:table-cell table:style-name="ce13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8" office:value-type="string" calcext:value-type="string">
              <text:p>YEAR</text:p>
            </table:table-cell>
            <table:table-cell table:style-name="ce13" office:value-type="string" calcext:value-type="string">
              <text:p>版次</text:p>
            </table:table-cell>
            <table:table-cell table:style-name="ce8" office:value-type="string" calcext:value-type="string">
              <text:p>UNIT</text:p>
            </table:table-cell>
            <table:table-cell table:style-name="ce8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9" office:value-type="string" calcext:value-type="string">
            <text:p>Autism Spectrum Disorders: Identification, Education, and Treatment.</text:p>
          </table:table-cell>
          <table:table-cell table:style-name="ce11" office:value-type="string" calcext:value-type="string">
            <text:p>Zager, Diann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01570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9" office:value-type="string" calcext:value-type="string">
            <text:p>Supporting Children with Behaviour Issues in the Classroom.</text:p>
          </table:table-cell>
          <table:table-cell table:style-name="ce11" office:value-type="string" calcext:value-type="string">
            <text:p>City Council, Hul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7385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8.99" calcext:value-type="float">
            <text:p>18.99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9" office:value-type="string" calcext:value-type="string">
            <text:p>Educating Special Students: An Introduction to Provision for Learners with Disabilities and Disorders.</text:p>
          </table:table-cell>
          <table:table-cell table:style-name="ce11" office:value-type="string" calcext:value-type="string">
            <text:p>Farrell, Michae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8327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9" office:value-type="string" calcext:value-type="string">
            <text:p>Supporting the Education of Children with Autism Spectrum Disorders</text:p>
          </table:table-cell>
          <table:table-cell table:style-name="ce11" office:value-type="string" calcext:value-type="string">
            <text:p>Katz, Yefim</text:p>
          </table:table-cell>
          <table:table-cell table:style-name="ce11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16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9" office:value-type="string" calcext:value-type="string">
            <text:p>School Counseling Research</text:p>
          </table:table-cell>
          <table:table-cell table:style-name="ce11" office:value-type="string" calcext:value-type="string">
            <text:p>Rowell, Lonni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73851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9" office:value-type="string" calcext:value-type="string">
            <text:p>Applied Multivariate Statistical Concepts</text:p>
          </table:table-cell>
          <table:table-cell table:style-name="ce11" office:value-type="string" calcext:value-type="string">
            <text:p>Hahs-Vaughn, Debbie L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84236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9" office:value-type="string" calcext:value-type="string">
            <text:p>The Routledge International Handbook of Sandplay Therapy</text:p>
          </table:table-cell>
          <table:table-cell table:style-name="ce11" office:value-type="string" calcext:value-type="string">
            <text:p>Barbara Turner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016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9" office:value-type="string" calcext:value-type="string">
            <text:p>Psychology as the Discipline of Interiority</text:p>
          </table:table-cell>
          <table:table-cell table:style-name="ce11" office:value-type="string" calcext:value-type="string">
            <text:p>Sandoval, Jennifer M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2088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9" office:value-type="string" calcext:value-type="string">
            <text:p>Routledge International Handbook of Self-Control in Health and Wellbeing</text:p>
          </table:table-cell>
          <table:table-cell table:style-name="ce11" office:value-type="string" calcext:value-type="string">
            <text:p>Denise de Ridder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2386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9" office:value-type="string" calcext:value-type="string">
            <text:p>Handbook of Traumatic Loss</text:p>
          </table:table-cell>
          <table:table-cell table:style-name="ce11" office:value-type="string" calcext:value-type="string">
            <text:p>Thompson, Neil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23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9" office:value-type="string" calcext:value-type="string">
            <text:p>Routledge International Handbook of Psychobiology</text:p>
          </table:table-cell>
          <table:table-cell table:style-name="ce11" office:value-type="string" calcext:value-type="string">
            <text:p>Philip Murph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800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9" office:value-type="string" calcext:value-type="string">
            <text:p>Psychoanalysis, Society, and the Inner World</text:p>
          </table:table-cell>
          <table:table-cell table:style-name="ce11" office:value-type="string" calcext:value-type="string">
            <text:p>Levine, David P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218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9" office:value-type="string" calcext:value-type="string">
            <text:p>Understanding Classical Psychoanalysis</text:p>
          </table:table-cell>
          <table:table-cell table:style-name="ce11" office:value-type="string" calcext:value-type="string">
            <text:p>Fayek, Ahme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21827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9" office:value-type="string" calcext:value-type="string">
            <text:p>Deconstructing Normativity?</text:p>
          </table:table-cell>
          <table:table-cell table:style-name="ce11" office:value-type="string" calcext:value-type="string">
            <text:p>Van Haute, Philipp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23259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9" office:value-type="string" calcext:value-type="string">
            <text:p>Constructivist, Critical, And Integrative Approaches To Couples Counseling</text:p>
          </table:table-cell>
          <table:table-cell table:style-name="ce11" office:value-type="string" calcext:value-type="string">
            <text:p>Reiter, Michael D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23398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9" office:value-type="string" calcext:value-type="string">
            <text:p>The International Handbook of Neuropsychological Rehabilitation</text:p>
          </table:table-cell>
          <table:table-cell table:style-name="ce11" office:value-type="string" calcext:value-type="string">
            <text:p>Barbara Wilson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6430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9" office:value-type="string" calcext:value-type="string">
            <text:p>Routledge Handbook of Identity Studies</text:p>
          </table:table-cell>
          <table:table-cell table:style-name="ce11" office:value-type="string" calcext:value-type="string">
            <text:p>Anthony Elliott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4906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9" office:value-type="string" calcext:value-type="string">
            <text:p>The Anti-Oedipus Complex</text:p>
          </table:table-cell>
          <table:table-cell table:style-name="ce11" office:value-type="string" calcext:value-type="string">
            <text:p>Weatherill, Rob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9235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9" office:value-type="string" calcext:value-type="string">
            <text:p>The Evolution of CBT</text:p>
          </table:table-cell>
          <table:table-cell table:style-name="ce11" office:value-type="string" calcext:value-type="string">
            <text:p>Meichenbaum, Donal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1222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9" office:value-type="string" calcext:value-type="string">
            <text:p>Self and Social Identity in Educational Contexts</text:p>
          </table:table-cell>
          <table:table-cell table:style-name="ce11" office:value-type="string" calcext:value-type="string">
            <text:p>Mavor, Kenneth I.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1515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9" office:value-type="string" calcext:value-type="string">
            <text:p>International Handbook Of Thinking And Reasoning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493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9" office:value-type="string" calcext:value-type="string">
            <text:p>Dreams, Neuroscience, and Psychoanalysis</text:p>
          </table:table-cell>
          <table:table-cell table:style-name="ce11" office:value-type="string" calcext:value-type="string">
            <text:p>Movallali, Keramat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5825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9" office:value-type="string" calcext:value-type="string">
            <text:p>Neurobehavioural Disability and Social Handicap Following Traumatic Brain Injury</text:p>
          </table:table-cell>
          <table:table-cell table:style-name="ce11" office:value-type="string" calcext:value-type="string">
            <text:p>McMillan, Tom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9239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9" office:value-type="string" calcext:value-type="string">
            <text:p>International Handbook Of Positive Aging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3305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9" office:value-type="string" calcext:value-type="string">
            <text:p>Moral Inferences</text:p>
          </table:table-cell>
          <table:table-cell table:style-name="ce11" office:value-type="string" calcext:value-type="string">
            <text:p>Bonnefon, Jean-Francois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93798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9" office:value-type="string" calcext:value-type="string">
            <text:p>The Routledge International Handbook of Forensic Psychology in Secure Settings</text:p>
          </table:table-cell>
          <table:table-cell table:style-name="ce11" office:value-type="string" calcext:value-type="string">
            <text:p>Jane L. Irelan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425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9" office:value-type="string" calcext:value-type="string">
            <text:p>The Routledge International Handbook of Psychosocial Resilience</text:p>
          </table:table-cell>
          <table:table-cell table:style-name="ce11" office:value-type="string" calcext:value-type="string">
            <text:p>Kumar, Updesh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5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9" office:value-type="string" calcext:value-type="string">
            <text:p>Positive Psychoanalysis</text:p>
          </table:table-cell>
          <table:table-cell table:style-name="ce11" office:value-type="string" calcext:value-type="string">
            <text:p>Leffert, Mark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6087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9" office:value-type="string" calcext:value-type="string">
            <text:p>The Routledge International Handbook Of Critical Positive Psychol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6143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9" office:value-type="string" calcext:value-type="string">
            <text:p>Social Psychology</text:p>
          </table:table-cell>
          <table:table-cell table:style-name="ce11" office:value-type="string" calcext:value-type="string">
            <text:p>Karen A. Hegtvedt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1296504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9" office:value-type="string" calcext:value-type="string">
            <text:p>An Introduction to Personality, Individual Differences and Intelligence</text:p>
          </table:table-cell>
          <table:table-cell table:style-name="ce11" office:value-type="string" calcext:value-type="string">
            <text:p>Nick Haslam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462496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9" office:value-type="string" calcext:value-type="string">
            <text:p>Autism Spectrum Disorders: Characteristics, Causes and Practical Issues</text:p>
          </table:table-cell>
          <table:table-cell table:style-name="ce11" office:value-type="string" calcext:value-type="string">
            <text:p>Jill M Bouch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4629567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9" office:value-type="string" calcext:value-type="string">
            <text:p>Self-Determination Theory: Basic Psychological Needs in Motivation, Development, and Wellness.</text:p>
          </table:table-cell>
          <table:table-cell table:style-name="ce11" office:value-type="string" calcext:value-type="string">
            <text:p>Ryan, Richard M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76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9" office:value-type="string" calcext:value-type="string">
            <text:p>Posttraumatic Play in Children: What Clinicians Need to Know.</text:p>
          </table:table-cell>
          <table:table-cell table:style-name="ce11" office:value-type="string" calcext:value-type="string">
            <text:p>Gil, Eliana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83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9" office:value-type="string" calcext:value-type="string">
            <text:p>Handbook of Item Response Theory, 3-Vols/Set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665143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3" calcext:value-type="float">
            <text:p>223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9" office:value-type="string" calcext:value-type="string">
            <text:p>Child Development: Understanding A Cultural Perspective</text:p>
          </table:table-cell>
          <table:table-cell table:style-name="ce11" office:value-type="string" calcext:value-type="string">
            <text:p>Martin J. Pack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9337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9" office:value-type="string" calcext:value-type="string">
            <text:p>School Counseling Practicum and Internship: 30 Essential Lessons</text:p>
          </table:table-cell>
          <table:table-cell table:style-name="ce11" office:value-type="string" calcext:value-type="string">
            <text:p>Helen S. Hamlet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487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9" office:value-type="string" calcext:value-type="string">
            <text:p>Memory: Foundations and Applications</text:p>
          </table:table-cell>
          <table:table-cell table:style-name="ce11" office:value-type="string" calcext:value-type="string">
            <text:p>Bennett L. Schwartz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2653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7" calcext:value-type="float">
            <text:p>77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9" office:value-type="string" calcext:value-type="string">
            <text:p>Aging: Concepts and Controversies</text:p>
          </table:table-cell>
          <table:table-cell table:style-name="ce11" office:value-type="string" calcext:value-type="string">
            <text:p>Harry R. Mood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280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7" calcext:value-type="float">
            <text:p>87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9" office:value-type="string" calcext:value-type="string">
            <text:p>Child Development: An Active Learning Approach</text:p>
          </table:table-cell>
          <table:table-cell table:style-name="ce11" office:value-type="string" calcext:value-type="string">
            <text:p>Laura E. Levine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3069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4" calcext:value-type="float">
            <text:p>84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9" office:value-type="string" calcext:value-type="string">
            <text:p>Ethical Practice in the Human Services: From Knowing to Being</text:p>
          </table:table-cell>
          <table:table-cell table:style-name="ce11" office:value-type="string" calcext:value-type="string">
            <text:p>Richard D. Parsons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3291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7" calcext:value-type="float">
            <text:p>67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9" office:value-type="string" calcext:value-type="string">
            <text:p>Abnormal Psychology</text:p>
          </table:table-cell>
          <table:table-cell table:style-name="ce11" office:value-type="string" calcext:value-type="string">
            <text:p>William J. Ra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3335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9" office:value-type="string" calcext:value-type="string">
            <text:p>Clinical Psychology: Science, Practice, and Culture</text:p>
          </table:table-cell>
          <table:table-cell table:style-name="ce11"/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337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9" office:value-type="string" calcext:value-type="string">
            <text:p>Psychology of Emotion</text:p>
          </table:table-cell>
          <table:table-cell table:style-name="ce11" office:value-type="string" calcext:value-type="string">
            <text:p>Niedenthal, Paula M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512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9" office:value-type="string" calcext:value-type="string">
            <text:p>Handbook of Child Language Disorders</text:p>
          </table:table-cell>
          <table:table-cell table:style-name="ce11" office:value-type="string" calcext:value-type="string">
            <text:p>Schwartz, Richard G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596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9" office:value-type="string" calcext:value-type="string">
            <text:p>Neuropsychological Evaluation of Somatoform and Other Functional Somatic Conditions</text:p>
          </table:table-cell>
          <table:table-cell table:style-name="ce11" office:value-type="string" calcext:value-type="string">
            <text:p>Brauer Boone, Kyle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637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9" office:value-type="string" calcext:value-type="string">
            <text:p>Education and Society in Post-Mao China</text:p>
          </table:table-cell>
          <table:table-cell table:style-name="ce11" office:value-type="string" calcext:value-type="string">
            <text:p>Vickers, Edwar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59739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9" office:value-type="string" calcext:value-type="string">
            <text:p>Teaching Online</text:p>
          </table:table-cell>
          <table:table-cell table:style-name="ce11" office:value-type="string" calcext:value-type="string">
            <text:p>Ko, Susan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04158324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9" office:value-type="string" calcext:value-type="string">
            <text:p>International Handbook of Consultation in Educational Settings</text:p>
          </table:table-cell>
          <table:table-cell table:style-name="ce11" office:value-type="string" calcext:value-type="string">
            <text:p>HATZICHRISTOU, CHRYSE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01348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9" office:value-type="string" calcext:value-type="string">
            <text:p>Teacher Educators Professional Learning in Communities</text:p>
          </table:table-cell>
          <table:table-cell table:style-name="ce11" office:value-type="string" calcext:value-type="string">
            <text:p>Hadar, Linor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183803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9" office:value-type="string" calcext:value-type="string">
            <text:p>Spirituality, Community, and Race Consciousness in Adult Higher Education</text:p>
          </table:table-cell>
          <table:table-cell table:style-name="ce11" office:value-type="string" calcext:value-type="string">
            <text:p>Westbrook, Timothy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65536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9" office:value-type="string" calcext:value-type="string">
            <text:p>Enquiry and Project Based Learning</text:p>
          </table:table-cell>
          <table:table-cell table:style-name="ce11" office:value-type="string" calcext:value-type="string">
            <text:p>Leat, David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79017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9" office:value-type="string" calcext:value-type="string">
            <text:p>The Routledge International Handbook of Multicultural Education Research in Asia Pacific</text:p>
          </table:table-cell>
          <table:table-cell table:style-name="ce11" office:value-type="string" calcext:value-type="string">
            <text:p>Yun-Kyung Cha</text:p>
          </table:table-cell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83124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9" office:value-type="string" calcext:value-type="string">
            <text:p>Routledge International Handbook Of Schools And Schooling In Asia</text:p>
          </table:table-cell>
          <table:table-cell table:style-name="ce11"/>
          <table:table-cell table:style-name="ce11" office:value-type="string" calcext:value-type="string">
            <text:p>Routledge(文景)</text:p>
          </table:table-cell>
          <table:table-cell table:style-name="ce16" office:value-type="string" calcext:value-type="string">
            <text:p>978113890849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9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88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9" office:value-type="string" calcext:value-type="string">
            <text:p>Handbook of Research on Reading Comprehension.</text:p>
          </table:table-cell>
          <table:table-cell table:style-name="ce11" office:value-type="string" calcext:value-type="string">
            <text:p>Israel, Susan E.</text:p>
          </table:table-cell>
          <table:table-cell table:style-name="ce11" office:value-type="string" calcext:value-type="string">
            <text:p>Guilford Publications, Inc. <text:s text:c="3"/>(文景)</text:p>
          </table:table-cell>
          <table:table-cell table:style-name="ce16" office:value-type="string" calcext:value-type="string">
            <text:p>9781462528899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9" office:value-type="string" calcext:value-type="string">
            <text:p>Crayons and Ipads</text:p>
          </table:table-cell>
          <table:table-cell table:style-name="ce11" office:value-type="string" calcext:value-type="string">
            <text:p>Debra Harwoo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15992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9" office:value-type="string" calcext:value-type="string">
            <text:p>Write Dance</text:p>
          </table:table-cell>
          <table:table-cell table:style-name="ce11" office:value-type="string" calcext:value-type="string">
            <text:p>Ragnhild Oussore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4624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9" office:value-type="string" calcext:value-type="string">
            <text:p>The Dyscalculia Toolkit: Supporting Learning Difficulties in Maths</text:p>
          </table:table-cell>
          <table:table-cell table:style-name="ce11" office:value-type="string" calcext:value-type="string">
            <text:p>Ronit Bird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7426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5.99" calcext:value-type="float">
            <text:p>35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9" office:value-type="string" calcext:value-type="string">
            <text:p>Cosmopolitan Perspectives on Academic Leadership in Higher Education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2303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9" office:value-type="string" calcext:value-type="string">
            <text:p>Hope, Utopia and Creativity in Higher Education</text:p>
          </table:table-cell>
          <table:table-cell table:style-name="ce11" office:value-type="string" calcext:value-type="string">
            <text:p>Craig A. Hammond</text:p>
          </table:table-cell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61654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9" office:value-type="string" calcext:value-type="string">
            <text:p>Pedagogy, Politics and Philosophy of Peace</text:p>
          </table:table-cell>
          <table:table-cell table:style-name="ce11"/>
          <table:table-cell table:style-name="ce11" office:value-type="string" calcext:value-type="string">
            <text:p>Bloomsbury Academic (UK)(文景)</text:p>
          </table:table-cell>
          <table:table-cell table:style-name="ce16" office:value-type="string" calcext:value-type="string">
            <text:p>978147428279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9" office:value-type="string" calcext:value-type="string">
            <text:p>Teaching Students with High Incidence Disabilities: Strategies for Diverse Classrooms</text:p>
          </table:table-cell>
          <table:table-cell table:style-name="ce11" office:value-type="string" calcext:value-type="string">
            <text:p>Mary Anne Prater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90598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9" office:value-type="string" calcext:value-type="string">
            <text:p>Instructional Strategies for Students with Mild, Moderate, and Severe Intellectual Disabi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6667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7.99" calcext:value-type="float">
            <text:p>47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9" office:value-type="string" calcext:value-type="string">
            <text:p>Action Research: Using Strategic Inquiry to Improve Teaching and Learning</text:p>
          </table:table-cell>
          <table:table-cell table:style-name="ce11" office:value-type="string" calcext:value-type="string">
            <text:p>Michael Putma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7985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9" office:value-type="string" calcext:value-type="string">
            <text:p>Special Education in Contemporary Society: An Introduction to Exceptionality</text:p>
          </table:table-cell>
          <table:table-cell table:style-name="ce11" office:value-type="string" calcext:value-type="string">
            <text:p>Richard M. Gargiulo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0701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1" calcext:value-type="float">
            <text:p>91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9" office:value-type="string" calcext:value-type="string">
            <text:p>EdPsych Modules</text:p>
          </table:table-cell>
          <table:table-cell table:style-name="ce11" office:value-type="string" calcext:value-type="string">
            <text:p>Cheryl Cisero Durwin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0756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9" office:value-type="string" calcext:value-type="string">
            <text:p>Parents and Families of Students with Special Needs: Collaborating Across the Age Span</text:p>
          </table:table-cell>
          <table:table-cell table:style-name="ce11" office:value-type="string" calcext:value-type="string">
            <text:p>Vicki A. McGinley</text:p>
          </table:table-cell>
          <table:table-cell table:style-name="ce11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6000</text:p>
          </table:table-cell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9" office:value-type="string" calcext:value-type="string">
            <text:p>Approaches to Educational and Social Inclusion</text:p>
          </table:table-cell>
          <table:table-cell table:style-name="ce11" office:value-type="string" calcext:value-type="string">
            <text:p>Verma, Gajend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26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9" office:value-type="string" calcext:value-type="string">
            <text:p>Rethinking Children and Inclusive Education</text:p>
          </table:table-cell>
          <table:table-cell table:style-name="ce11" office:value-type="string" calcext:value-type="string">
            <text:p>Sue Pearson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25683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9" office:value-type="string" calcext:value-type="string">
            <text:p>Besieged by Behavior Analysis for Autism Spectrum Disorder: A Treatise for Comprehensive Educational Approaches</text:p>
          </table:table-cell>
          <table:table-cell table:style-name="ce11" office:value-type="string" calcext:value-type="string">
            <text:p>Eric Shyman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0808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9" office:value-type="string" calcext:value-type="string">
            <text:p>Communication Interventions for Individuals with Severe Disabilities: Exploring Research Challenges and Opportunities</text:p>
          </table:table-cell>
          <table:table-cell table:style-name="ce11" office:value-type="string" calcext:value-type="string">
            <text:p>Rose A. Sevcik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36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9" office:value-type="string" calcext:value-type="string">
            <text:p>Educating Students with Severe and Multiple Disabilities: A Collaborative Approach, Fifth Edition</text:p>
          </table:table-cell>
          <table:table-cell table:style-name="ce11" office:value-type="string" calcext:value-type="string">
            <text:p>Fred P. Orelov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65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9" office:value-type="string" calcext:value-type="string">
            <text:p>Restore the Respect: How to Mediate School Conflicts and Keep Students Learning</text:p>
          </table:table-cell>
          <table:table-cell table:style-name="ce11" office:value-type="string" calcext:value-type="string">
            <text:p>Ondine Gross Ed.M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4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9" office:value-type="string" calcext:value-type="string">
            <text:p>The Oxford Handbook of Deaf Studies in Language.</text:p>
          </table:table-cell>
          <table:table-cell table:style-name="ce11" office:value-type="string" calcext:value-type="string">
            <text:p>Marschark, Marc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414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9" office:value-type="string" calcext:value-type="string">
            <text:p>Nurturing Language and Learning: Development of Deaf and Hard-of-Hearing Infants and Toddlers.</text:p>
          </table:table-cell>
          <table:table-cell table:style-name="ce11" office:value-type="string" calcext:value-type="string">
            <text:p>Spencer, Patricia E.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313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9" office:value-type="string" calcext:value-type="string">
            <text:p>Early Intervention for Deaf and Hard-of-Hearing Infants, Toddlers, and Their Families: Interdisciplinary Perspectives.</text:p>
          </table:table-cell>
          <table:table-cell table:style-name="ce11" office:value-type="string" calcext:value-type="string">
            <text:p>Sass-Lehrer, Marilyn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57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9" office:value-type="string" calcext:value-type="string">
            <text:p>Assessing Children with Specific Learning Difficulties: A Teacher's Practical Guide.</text:p>
          </table:table-cell>
          <table:table-cell table:style-name="ce11" office:value-type="string" calcext:value-type="string">
            <text:p>Reid, Gavi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702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9" office:value-type="string" calcext:value-type="string">
            <text:p>Radical Inclusive Education: Disability, Teaching and Struggles for Liberation.</text:p>
          </table:table-cell>
          <table:table-cell table:style-name="ce11" office:value-type="string" calcext:value-type="string">
            <text:p>Greenstein, Ana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92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9" office:value-type="string" calcext:value-type="string">
            <text:p>Accessing the Curriculum for Learners with Autism Spectrum Disorders: Using the TEACCH Programme to Help Inclusion.</text:p>
          </table:table-cell>
          <table:table-cell table:style-name="ce11" office:value-type="string" calcext:value-type="string">
            <text:p>Mesibov, Gar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82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9" office:value-type="string" calcext:value-type="string">
            <text:p>Giving Voice to Profound Disability: Dignity, Dependence and Human Capabilities.</text:p>
          </table:table-cell>
          <table:table-cell table:style-name="ce11" office:value-type="string" calcext:value-type="string">
            <text:p>Vorhaus, Joh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163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9" office:value-type="string" calcext:value-type="string">
            <text:p>Dyslexia and Early Childhood: An Essential Guide to Theory and Practice.</text:p>
          </table:table-cell>
          <table:table-cell table:style-name="ce11" office:value-type="string" calcext:value-type="string">
            <text:p>Pavey, Barba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65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9" office:value-type="string" calcext:value-type="string">
            <text:p>Lifespan Transitions and Disability: A Holistic Perspective.</text:p>
          </table:table-cell>
          <table:table-cell table:style-name="ce11" office:value-type="string" calcext:value-type="string">
            <text:p>Strnadova, Iv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88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9" office:value-type="string" calcext:value-type="string">
            <text:p>Interventions for Autism: Evidence for Educational and Clinical Practice.</text:p>
          </table:table-cell>
          <table:table-cell table:style-name="ce11" office:value-type="string" calcext:value-type="string">
            <text:p>Reed, Phil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6699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9" office:value-type="string" calcext:value-type="string">
            <text:p>DisCrit: Disability Studies and Critical Race Theory in Education.</text:p>
          </table:table-cell>
          <table:table-cell table:style-name="ce11" office:value-type="string" calcext:value-type="string">
            <text:p>Connor, David J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66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9" office:value-type="string" calcext:value-type="string">
            <text:p>After the "At-Risk" Label: Reorienting Educational Policy and Practice.</text:p>
          </table:table-cell>
          <table:table-cell table:style-name="ce11" office:value-type="string" calcext:value-type="string">
            <text:p>Brown, Keffrelyn D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0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5" calcext:value-type="float">
            <text:p>42.95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9" office:value-type="string" calcext:value-type="string">
            <text:p>RTI in the Common Core Classroom: A Framework for Instruction and Assessment.</text:p>
          </table:table-cell>
          <table:table-cell table:style-name="ce11" office:value-type="string" calcext:value-type="string">
            <text:p>Vaughn, Sharon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16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9" office:value-type="string" calcext:value-type="string">
            <text:p>Trauma-Sensitive Schools: Learning Communities Transforming Children's Lives, K-5.</text:p>
          </table:table-cell>
          <table:table-cell table:style-name="ce11" office:value-type="string" calcext:value-type="string">
            <text:p>Craig, Susan E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4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.95" calcext:value-type="float">
            <text:p>28.95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9" office:value-type="string" calcext:value-type="string">
            <text:p>Word Study in the Inclusive Secondary Classroom: Supporting Struggling Readers and Students with Disabilities.</text:p>
          </table:table-cell>
          <table:table-cell table:style-name="ce11" office:value-type="string" calcext:value-type="string">
            <text:p>Leko, Melinda M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78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9" office:value-type="string" calcext:value-type="string">
            <text:p>Dyslexia: A Practitioner's Handbook.</text:p>
          </table:table-cell>
          <table:table-cell table:style-name="ce11" office:value-type="string" calcext:value-type="string">
            <text:p>Reid, Gavin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801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9" office:value-type="string" calcext:value-type="string">
            <text:p>Reconsidering Inclusion: Sustaining and Building Inclusive Practices in Schools.</text:p>
          </table:table-cell>
          <table:table-cell table:style-name="ce11" office:value-type="string" calcext:value-type="string">
            <text:p>Ekins, Alis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815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9" office:value-type="string" calcext:value-type="string">
            <text:p>Teaching Exceptional Children: Foundations and Best Practices in Inclusive Early Childhood Education Classrooms.</text:p>
          </table:table-cell>
          <table:table-cell table:style-name="ce11" office:value-type="string" calcext:value-type="string">
            <text:p>Bayat, Mojdeh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22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9" office:value-type="string" calcext:value-type="string">
            <text:p>Achieving Outstanding Classroom Support in your Secondary School: Tried and Tested Strategies for Teachers and SENCOs.</text:p>
          </table:table-cell>
          <table:table-cell table:style-name="ce11" office:value-type="string" calcext:value-type="string">
            <text:p>Morgan, Jil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37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9" office:value-type="string" calcext:value-type="string">
            <text:p>Supporting Pupils on the Autism Spectrum in Primary Schools: A Practical Guide for Teaching Assistants.</text:p>
          </table:table-cell>
          <table:table-cell table:style-name="ce11" office:value-type="string" calcext:value-type="string">
            <text:p>Canavan, Car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88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9" office:value-type="string" calcext:value-type="string">
            <text:p>Exploring Giftedness and Autism: A Study of a Differentiated Educational Program for Autistic Savants.</text:p>
          </table:table-cell>
          <table:table-cell table:style-name="ce11" office:value-type="string" calcext:value-type="string">
            <text:p>Clark, Trevo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95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9" office:value-type="string" calcext:value-type="string">
            <text:p>Play, Playfulness and Friendship in Inclusive Autism Education: Supporting Learning and Development.</text:p>
          </table:table-cell>
          <table:table-cell table:style-name="ce11" office:value-type="string" calcext:value-type="string">
            <text:p>Conn, Carme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213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9" office:value-type="string" calcext:value-type="string">
            <text:p>Disability, Avoidance and the Academy: Challenging Resistance.</text:p>
          </table:table-cell>
          <table:table-cell table:style-name="ce11" office:value-type="string" calcext:value-type="string">
            <text:p>Bolt, David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86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9" office:value-type="string" calcext:value-type="string">
            <text:p>The Nine Degrees of Autism.</text:p>
          </table:table-cell>
          <table:table-cell table:style-name="ce11" office:value-type="string" calcext:value-type="string">
            <text:p>Wylie, Philip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871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9" office:value-type="string" calcext:value-type="string">
            <text:p>Multilingualism, Literacy and Dyslexia: Breaking Down Barriers for Educators.</text:p>
          </table:table-cell>
          <table:table-cell table:style-name="ce11" office:value-type="string" calcext:value-type="string">
            <text:p>Peer, Lindsa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98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9" office:value-type="string" calcext:value-type="string">
            <text:p>Supporting Children with Down's Syndrome.</text:p>
          </table:table-cell>
          <table:table-cell table:style-name="ce11" office:value-type="string" calcext:value-type="string">
            <text:p>Hull City Counci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48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8.99" calcext:value-type="float">
            <text:p>18.99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9" office:value-type="string" calcext:value-type="string">
            <text:p>Supporting Children with Medical Conditions.</text:p>
          </table:table-cell>
          <table:table-cell table:style-name="ce11" office:value-type="string" calcext:value-type="string">
            <text:p>Coulter, Sus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49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9" office:value-type="string" calcext:value-type="string">
            <text:p>Key Issues for Teaching Assistants: Working in Diverse and Inclusive Classrooms.</text:p>
          </table:table-cell>
          <table:table-cell table:style-name="ce11" office:value-type="string" calcext:value-type="string">
            <text:p>Richards, Gil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96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9" office:value-type="string" calcext:value-type="string">
            <text:p>The SENCO Survival Guide: The Nuts and Bolts of Everything You Need to Know.</text:p>
          </table:table-cell>
          <table:table-cell table:style-name="ce11" office:value-type="string" calcext:value-type="string">
            <text:p>Edwards, Sylv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12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9" office:value-type="string" calcext:value-type="string">
            <text:p>Teaching Literacy to Learners with Dyslexia.</text:p>
          </table:table-cell>
          <table:table-cell table:style-name="ce11" office:value-type="string" calcext:value-type="string">
            <text:p>Kelly, Kathlee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621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9" office:value-type="string" calcext:value-type="string">
            <text:p>The Activity Kit for Babies and Toddlers at Risk: How to Use Everyday Routines to Build Social and Communication Skills.</text:p>
          </table:table-cell>
          <table:table-cell table:style-name="ce11" office:value-type="string" calcext:value-type="string">
            <text:p>Fein, Deborah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09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.95" calcext:value-type="float">
            <text:p>16.95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9" office:value-type="string" calcext:value-type="string">
            <text:p>Promoting Successful Transition to Adulthood for Students with Disabilities.</text:p>
          </table:table-cell>
          <table:table-cell table:style-name="ce11" office:value-type="string" calcext:value-type="string">
            <text:p>Morgan, Robert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399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9" office:value-type="string" calcext:value-type="string">
            <text:p>The ABCs of CBM: A Practical Guide to Curriculum-Based Measurement.</text:p>
          </table:table-cell>
          <table:table-cell table:style-name="ce11" office:value-type="string" calcext:value-type="string">
            <text:p>Hosp, Michell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6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9" office:value-type="string" calcext:value-type="string">
            <text:p>Integrated Multi-Tiered Systems of Support: Blending RTI and PBIS.</text:p>
          </table:table-cell>
          <table:table-cell table:style-name="ce11" office:value-type="string" calcext:value-type="string">
            <text:p>McIntosh, Kent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7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9" office:value-type="string" calcext:value-type="string">
            <text:p>ADHD in the Schools: Assessment and Intervention Strategies.</text:p>
          </table:table-cell>
          <table:table-cell table:style-name="ce11" office:value-type="string" calcext:value-type="string">
            <text:p>DuPaul, George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0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9" office:value-type="string" calcext:value-type="string">
            <text:p>Interventions for Disruptive Behaviors: Reducing Problems and Building Skills.</text:p>
          </table:table-cell>
          <table:table-cell table:style-name="ce11" office:value-type="string" calcext:value-type="string">
            <text:p>Fabiano, Gregory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6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9" office:value-type="string" calcext:value-type="string">
            <text:p>Nonverbal Learning Disabilities.</text:p>
          </table:table-cell>
          <table:table-cell table:style-name="ce11" office:value-type="string" calcext:value-type="string">
            <text:p>Cornoldi, Cesare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5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9" office:value-type="string" calcext:value-type="string">
            <text:p>Special Educational Needs.</text:p>
          </table:table-cell>
          <table:table-cell table:style-name="ce11" office:value-type="string" calcext:value-type="string">
            <text:p>Peer, Lindsa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454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9" office:value-type="string" calcext:value-type="string">
            <text:p>Learning Tracks: Planning and Assessing Learning for Children with Severe and Complex Needs.</text:p>
          </table:table-cell>
          <table:table-cell table:style-name="ce11" office:value-type="string" calcext:value-type="string">
            <text:p>Furby, Lindy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5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9" office:value-type="string" calcext:value-type="string">
            <text:p>Study Skills for Students with Dyslexia.</text:p>
          </table:table-cell>
          <table:table-cell table:style-name="ce11" office:value-type="string" calcext:value-type="string">
            <text:p>Hargreaves, Sandr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2513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9" office:value-type="string" calcext:value-type="string">
            <text:p>Rona Tutt's Guide to SEND &amp; Inclusion.</text:p>
          </table:table-cell>
          <table:table-cell table:style-name="ce11" office:value-type="string" calcext:value-type="string">
            <text:p>Tutt, Ron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548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9" office:value-type="string" calcext:value-type="string">
            <text:p>Dyslexia.</text:p>
          </table:table-cell>
          <table:table-cell table:style-name="ce11" office:value-type="string" calcext:value-type="string">
            <text:p>Elliott, Julian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337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9" office:value-type="string" calcext:value-type="string">
            <text:p>Teaching Students with Special Needs in Inclusive Classrooms.</text:p>
          </table:table-cell>
          <table:table-cell table:style-name="ce11" office:value-type="string" calcext:value-type="string">
            <text:p>Bryant, Diane P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192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9" office:value-type="string" calcext:value-type="string">
            <text:p>Working with Students with Disabilities: Preparing School Counselors.</text:p>
          </table:table-cell>
          <table:table-cell table:style-name="ce11" office:value-type="string" calcext:value-type="string">
            <text:p>McGinley, Vicki A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597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9" office:value-type="string" calcext:value-type="string">
            <text:p>10 Essential Instructional Elements for Students with Reading Difficulties: A Brain-Friendly Approach.</text:p>
          </table:table-cell>
          <table:table-cell table:style-name="ce11" office:value-type="string" calcext:value-type="string">
            <text:p>Johnson, Andrew P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737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9" office:value-type="string" calcext:value-type="string">
            <text:p>Assistive Technology.</text:p>
          </table:table-cell>
          <table:table-cell table:style-name="ce11" office:value-type="string" calcext:value-type="string">
            <text:p>Bouck, Emily C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7443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9" office:value-type="string" calcext:value-type="string">
            <text:p>Using Technology to Engage Students with Learning Disabilities.</text:p>
          </table:table-cell>
          <table:table-cell table:style-name="ce11" office:value-type="string" calcext:value-type="string">
            <text:p>Krakower, Billy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182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.99" calcext:value-type="float">
            <text:p>7.99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9" office:value-type="string" calcext:value-type="string">
            <text:p>Why Do English Learners Struggle with Reading?: Distinguishing Language Acquisition from Learning Disabilities.</text:p>
          </table:table-cell>
          <table:table-cell table:style-name="ce11" office:value-type="string" calcext:value-type="string">
            <text:p>Hoover, John J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64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5.99" calcext:value-type="float">
            <text:p>25.99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9" office:value-type="string" calcext:value-type="string">
            <text:p>How the Special Needs Brain Learns.</text:p>
          </table:table-cell>
          <table:table-cell table:style-name="ce11" office:value-type="string" calcext:value-type="string">
            <text:p>Sousa, David A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5063270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9" office:value-type="string" calcext:value-type="string">
            <text:p>Promoting Speech, Language, and Literacy in Children Who Are Deaf or Hard of Hearing (CLI). (With DVD)</text:p>
          </table:table-cell>
          <table:table-cell table:style-name="ce11" office:value-type="string" calcext:value-type="string">
            <text:p>Moeller, Mary P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73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5" calcext:value-type="float">
            <text:p>64.95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9" office:value-type="string" calcext:value-type="string">
            <text:p>Six Steps to Inclusive Preschool Curriculum: A UDL-Based Framework for Children's School Success.</text:p>
          </table:table-cell>
          <table:table-cell table:style-name="ce11" office:value-type="string" calcext:value-type="string">
            <text:p>Horn, Eva M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75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9" office:value-type="string" calcext:value-type="string">
            <text:p>Supporting Students with Emotional and Behavioral Problems: Prevention and Intervention Strategies.</text:p>
          </table:table-cell>
          <table:table-cell table:style-name="ce11" office:value-type="string" calcext:value-type="string">
            <text:p>Kern, Le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806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9" office:value-type="string" calcext:value-type="string">
            <text:p>Dyslexia, Dysgraphia, OWL LD, and Dyscalculia.</text:p>
          </table:table-cell>
          <table:table-cell table:style-name="ce11" office:value-type="string" calcext:value-type="string">
            <text:p>Berninger, Virginia W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89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9" office:value-type="string" calcext:value-type="string">
            <text:p>Your UDL Lesson Planner: The Step-by-Step Guide for Teaching all Learners.</text:p>
          </table:table-cell>
          <table:table-cell table:style-name="ce11" office:value-type="string" calcext:value-type="string">
            <text:p>Ralabate, Patricia K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68125002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9" office:value-type="string" calcext:value-type="string">
            <text:p>Medical and Educational Perspectives on Nonverbal Learning Disability in Children and Young Adults.</text:p>
          </table:table-cell>
          <table:table-cell table:style-name="ce11" office:value-type="string" calcext:value-type="string">
            <text:p>Rissman, Barbara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3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9" office:value-type="string" calcext:value-type="string">
            <text:p>Special and Gifted Education: Concepts, Methodologies, Tools, and Applications, 4-Vols/Set.</text:p>
          </table:table-cell>
          <table:table-cell table:style-name="ce11" office:value-type="string" calcext:value-type="string">
            <text:p>Information Resources Management Association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3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25" calcext:value-type="float">
            <text:p>1925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9" office:value-type="string" calcext:value-type="string">
            <text:p>Developmental Neuropsychology</text:p>
          </table:table-cell>
          <table:table-cell table:style-name="ce11" office:value-type="string" calcext:value-type="string">
            <text:p>Spreen, Otfried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51656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7.95" calcext:value-type="float">
            <text:p>57.95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9" office:value-type="string" calcext:value-type="string">
            <text:p>Helping Families Manage Childhood OCD</text:p>
          </table:table-cell>
          <table:table-cell table:style-name="ce11" office:value-type="string" calcext:value-type="string">
            <text:p>Peris, Tara S.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576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9" office:value-type="string" calcext:value-type="string">
            <text:p>Anatomy of Mind</text:p>
          </table:table-cell>
          <table:table-cell table:style-name="ce11" office:value-type="string" calcext:value-type="string">
            <text:p>Sun, Ron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9455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9" office:value-type="string" calcext:value-type="string">
            <text:p>The Routledge Handbook of Psychoanalysis in the Social Sciences and Humanities.</text:p>
          </table:table-cell>
          <table:table-cell table:style-name="ce11" office:value-type="string" calcext:value-type="string">
            <text:p>Elliott, Anthon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692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9" office:value-type="string" calcext:value-type="string">
            <text:p>Diversity-Sensitive Personality Assessment</text:p>
          </table:table-cell>
          <table:table-cell table:style-name="ce11" office:value-type="string" calcext:value-type="string">
            <text:p>Steven R. Smith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34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9" office:value-type="string" calcext:value-type="string">
            <text:p>The Transformative Mind: Expanding Vygotskys Approach to Development and Education</text:p>
          </table:table-cell>
          <table:table-cell table:style-name="ce11" office:value-type="string" calcext:value-type="string">
            <text:p>Anna Stetsenk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8655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9" office:value-type="string" calcext:value-type="string">
            <text:p>Children, Adolescents, and Death</text:p>
          </table:table-cell>
          <table:table-cell table:style-name="ce11" office:value-type="string" calcext:value-type="string">
            <text:p>Stevenson, Robert G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8950392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9" office:value-type="string" calcext:value-type="string">
            <text:p>The Dialogical Mind: Common Sense and Ethics</text:p>
          </table:table-cell>
          <table:table-cell table:style-name="ce11" office:value-type="string" calcext:value-type="string">
            <text:p>Ivana Markova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025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9" office:value-type="string" calcext:value-type="string">
            <text:p>Learning Identities, Education and Community: Young Lives in the Cosmopolitan City</text:p>
          </table:table-cell>
          <table:table-cell table:style-name="ce11" office:value-type="string" calcext:value-type="string">
            <text:p>Ola Erstad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69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9" office:value-type="string" calcext:value-type="string">
            <text:p>The Cambridge Handbook of International Prevention Science</text:p>
          </table:table-cell>
          <table:table-cell table:style-name="ce11" office:value-type="string" calcext:value-type="string">
            <text:p>Moshe Israelashvili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879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9" office:value-type="string" calcext:value-type="string">
            <text:p>Spiritual Dimensions of Ageing</text:p>
          </table:table-cell>
          <table:table-cell table:style-name="ce11" office:value-type="string" calcext:value-type="string">
            <text:p>Malcolm Johnso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925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9" office:value-type="string" calcext:value-type="string">
            <text:p>From Self to Social Relationships</text:p>
          </table:table-cell>
          <table:table-cell table:style-name="ce11" office:value-type="string" calcext:value-type="string">
            <text:p>Martijn van Zomere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937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9" office:value-type="string" calcext:value-type="string">
            <text:p>Studies in Expansive Learning: Learning What Is Not Yet There</text:p>
          </table:table-cell>
          <table:table-cell table:style-name="ce11" office:value-type="string" calcext:value-type="string">
            <text:p>Yrjo Engestrom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52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9" office:value-type="string" calcext:value-type="string">
            <text:p>Personality and Close Relationship Processes</text:p>
          </table:table-cell>
          <table:table-cell table:style-name="ce11" office:value-type="string" calcext:value-type="string">
            <text:p>Stanley O. Gaines, Jr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96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9" office:value-type="string" calcext:value-type="string">
            <text:p>Working Relationally In and Across Practices: A Cultural-Historical Approach to Collaboration</text:p>
          </table:table-cell>
          <table:table-cell table:style-name="ce11" office:value-type="string" calcext:value-type="string">
            <text:p>Anne Edward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03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9" office:value-type="string" calcext:value-type="string">
            <text:p>The Expression of Emotion: Philosophical, Psychological and Legal Perspectives</text:p>
          </table:table-cell>
          <table:table-cell table:style-name="ce11" office:value-type="string" calcext:value-type="string">
            <text:p>Catharine Abel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1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9" office:value-type="string" calcext:value-type="string">
            <text:p>Funds of Identity: Connecting Meaningful Learning Experiences in and out of School</text:p>
          </table:table-cell>
          <table:table-cell table:style-name="ce11" office:value-type="string" calcext:value-type="string">
            <text:p>Moises Esteban-Guitart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471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9" office:value-type="string" calcext:value-type="string">
            <text:p>Creativity and Reason in Cognitive Development</text:p>
          </table:table-cell>
          <table:table-cell table:style-name="ce11" office:value-type="string" calcext:value-type="string">
            <text:p>James C. Kaufma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3883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9" office:value-type="string" calcext:value-type="string">
            <text:p>Statistics Using Stata: An Integrative Approach</text:p>
          </table:table-cell>
          <table:table-cell table:style-name="ce11" office:value-type="string" calcext:value-type="string">
            <text:p>Sharon Lawner Weinber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6118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9" office:value-type="string" calcext:value-type="string">
            <text:p>Knowing Hands: The Cognitive Psychology of Manual Control</text:p>
          </table:table-cell>
          <table:table-cell table:style-name="ce11" office:value-type="string" calcext:value-type="string">
            <text:p>David A. Rosenbaum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76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9" office:value-type="string" calcext:value-type="string">
            <text:p>Educational Psychology and the Internet</text:p>
          </table:table-cell>
          <table:table-cell table:style-name="ce11" office:value-type="string" calcext:value-type="string">
            <text:p>Michael Glassma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793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9" office:value-type="string" calcext:value-type="string">
            <text:p>Nurturing Creativity in the Classroom</text:p>
          </table:table-cell>
          <table:table-cell table:style-name="ce11" office:value-type="string" calcext:value-type="string">
            <text:p>Ronald A. Beghett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013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9" office:value-type="string" calcext:value-type="string">
            <text:p>Effective Teaching and Successful Learning: Bridging the Gap between Research and Practice</text:p>
          </table:table-cell>
          <table:table-cell table:style-name="ce11" office:value-type="string" calcext:value-type="string">
            <text:p>Inez De Florio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329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9" office:value-type="string" calcext:value-type="string">
            <text:p>Adult Personality Growth in Psychotherapy</text:p>
          </table:table-cell>
          <table:table-cell table:style-name="ce11" office:value-type="string" calcext:value-type="string">
            <text:p>Mardi J. Horowitz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32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9" office:value-type="string" calcext:value-type="string">
            <text:p>Wellbeing, Recovery and Mental Health</text:p>
          </table:table-cell>
          <table:table-cell table:style-name="ce11" office:value-type="string" calcext:value-type="string">
            <text:p>Mike Slad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4305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9" calcext:value-type="float">
            <text:p>64.99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9" office:value-type="string" calcext:value-type="string">
            <text:p>Stahls Illustrated Sleep and Wake Disorders</text:p>
          </table:table-cell>
          <table:table-cell table:style-name="ce11" office:value-type="string" calcext:value-type="string">
            <text:p>Stephen M. Stah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613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9" office:value-type="string" calcext:value-type="string">
            <text:p>Case Studies: Stahls Essential Psychopharmacology</text:p>
          </table:table-cell>
          <table:table-cell table:style-name="ce11" office:value-type="string" calcext:value-type="string">
            <text:p>Stephen M. Stahl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073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9" office:value-type="string" calcext:value-type="string">
            <text:p>Applied Social Psychology: Understanding and Managing Social Problems</text:p>
          </table:table-cell>
          <table:table-cell table:style-name="ce11" office:value-type="string" calcext:value-type="string">
            <text:p>Linda Ste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202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9" office:value-type="string" calcext:value-type="string">
            <text:p>Collecting Qualitative Data: A Practical Guide to Textual, Media and Virtual Techniques</text:p>
          </table:table-cell>
          <table:table-cell table:style-name="ce11" office:value-type="string" calcext:value-type="string">
            <text:p>Virginia Braun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6245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9" office:value-type="string" calcext:value-type="string">
            <text:p>Shared Representations: Sensorimotor Foundations of Social Life</text:p>
          </table:table-cell>
          <table:table-cell table:style-name="ce11" office:value-type="string" calcext:value-type="string">
            <text:p>Sukhvinder S. Obhi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90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9" office:value-type="string" calcext:value-type="string">
            <text:p>Core Principles Of Meditation For Therapy: Improving The Outcomes Of Psychotherapeutic Treatments</text:p>
          </table:table-cell>
          <table:table-cell table:style-name="ce11" office:value-type="string" calcext:value-type="string">
            <text:p>Simpkins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689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9" office:value-type="string" calcext:value-type="string">
            <text:p>Intergroup Contact Theory</text:p>
          </table:table-cell>
          <table:table-cell table:style-name="ce11" office:value-type="string" calcext:value-type="string">
            <text:p>Vezzali, Lor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231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9" office:value-type="string" calcext:value-type="string">
            <text:p>Gender</text:p>
          </table:table-cell>
          <table:table-cell table:style-name="ce11" office:value-type="string" calcext:value-type="string">
            <text:p>Brannon, Lind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23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7.99" calcext:value-type="float">
            <text:p>77.99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9" office:value-type="string" calcext:value-type="string">
            <text:p>Developing Minds</text:p>
          </table:table-cell>
          <table:table-cell table:style-name="ce11" office:value-type="string" calcext:value-type="string">
            <text:p>Klein, Elis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539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9" office:value-type="string" calcext:value-type="string">
            <text:p>Cross-Cultural Psychology</text:p>
          </table:table-cell>
          <table:table-cell table:style-name="ce11" office:value-type="string" calcext:value-type="string">
            <text:p>Shiraev, Eric B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683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8.99" calcext:value-type="float">
            <text:p>78.99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9" office:value-type="string" calcext:value-type="string">
            <text:p>Positive Youth Development in Global Contexts of Social and Economic Change</text:p>
          </table:table-cell>
          <table:table-cell table:style-name="ce11" office:value-type="string" calcext:value-type="string">
            <text:p>Petersen, Anne C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6708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9" office:value-type="string" calcext:value-type="string">
            <text:p>Multi-generational Family Therapy</text:p>
          </table:table-cell>
          <table:table-cell table:style-name="ce11" office:value-type="string" calcext:value-type="string">
            <text:p>Andolfi, Maurizio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0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9" office:value-type="string" calcext:value-type="string">
            <text:p>Python for Experimental Psychologists</text:p>
          </table:table-cell>
          <table:table-cell table:style-name="ce11" office:value-type="string" calcext:value-type="string">
            <text:p>Dalmaijer, Edwin S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15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9" office:value-type="string" calcext:value-type="string">
            <text:p>On the Blissful Islands with Nietzsche and Jung</text:p>
          </table:table-cell>
          <table:table-cell table:style-name="ce11" office:value-type="string" calcext:value-type="string">
            <text:p>Bishop, Pau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16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9" office:value-type="string" calcext:value-type="string">
            <text:p>Art Therapy in the Early Years</text:p>
          </table:table-cell>
          <table:table-cell table:style-name="ce11" office:value-type="string" calcext:value-type="string">
            <text:p>Meyerowitz-Katz, Juli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47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9" office:value-type="string" calcext:value-type="string">
            <text:p>Introduction to the New Statistics</text:p>
          </table:table-cell>
          <table:table-cell table:style-name="ce11" office:value-type="string" calcext:value-type="string">
            <text:p>Cumming, Geoff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552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9" office:value-type="string" calcext:value-type="string">
            <text:p>Routledge International Handbook of Dramatherapy</text:p>
          </table:table-cell>
          <table:table-cell table:style-name="ce11" office:value-type="string" calcext:value-type="string">
            <text:p>Jennings, Su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97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9" office:value-type="string" calcext:value-type="string">
            <text:p>International Handbook Of Consumer Psychology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649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9" office:value-type="string" calcext:value-type="string">
            <text:p>Adverse Impact Analysis</text:p>
          </table:table-cell>
          <table:table-cell table:style-name="ce11" office:value-type="string" calcext:value-type="string">
            <text:p>Morris, Scott B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8558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9" office:value-type="string" calcext:value-type="string">
            <text:p>Aggression and Violence</text:p>
          </table:table-cell>
          <table:table-cell table:style-name="ce11" office:value-type="string" calcext:value-type="string">
            <text:p>Bushman, Brad J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1388598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9" office:value-type="string" calcext:value-type="string">
            <text:p>Handbook of Childhood Behavioral Issues</text:p>
          </table:table-cell>
          <table:table-cell table:style-name="ce11" office:value-type="string" calcext:value-type="string">
            <text:p>Gullotta, Thomas P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602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9" office:value-type="string" calcext:value-type="string">
            <text:p>Ethical Aspects of Gerontology: A Multidisciplinary Approach</text:p>
          </table:table-cell>
          <table:table-cell table:style-name="ce11" office:value-type="string" calcext:value-type="string">
            <text:p>Kelly Niles-Yokum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09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9" office:value-type="string" calcext:value-type="string">
            <text:p>Latent Variable Models</text:p>
          </table:table-cell>
          <table:table-cell table:style-name="ce11" office:value-type="string" calcext:value-type="string">
            <text:p>Loehlin, John C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60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0.99" calcext:value-type="float">
            <text:p>40.99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9" office:value-type="string" calcext:value-type="string">
            <text:p>Early Childhood Intervention</text:p>
          </table:table-cell>
          <table:table-cell table:style-name="ce11" office:value-type="string" calcext:value-type="string">
            <text:p>Sukkar, Han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8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9" office:value-type="string" calcext:value-type="string">
            <text:p>The Unconscious: A bridge between psychoanalysis and cognitive neuroscience</text:p>
          </table:table-cell>
          <table:table-cell table:style-name="ce11" office:value-type="string" calcext:value-type="string">
            <text:p>Mark Solm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04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9" office:value-type="string" calcext:value-type="string">
            <text:p>Vygotsky at Work and Play</text:p>
          </table:table-cell>
          <table:table-cell table:style-name="ce11" office:value-type="string" calcext:value-type="string">
            <text:p>Holzman, Loi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378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9" office:value-type="string" calcext:value-type="string">
            <text:p>The Trainee Handbook: A Guide for Counselling &amp; Psychotherapy Trainees</text:p>
          </table:table-cell>
          <table:table-cell table:style-name="ce11" office:value-type="string" calcext:value-type="string">
            <text:p>Robert Bo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61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9" office:value-type="string" calcext:value-type="string">
            <text:p>Handling Missing Data in Social Research</text:p>
          </table:table-cell>
          <table:table-cell table:style-name="ce11" office:value-type="string" calcext:value-type="string">
            <text:p>Scott M. Lynch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3987396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9" office:value-type="string" calcext:value-type="string">
            <text:p>Reinterpreting the Borderline: Heidegger and the Psychoanalytic Understanding of Borderline Personality Disorder</text:p>
          </table:table-cell>
          <table:table-cell table:style-name="ce11" office:value-type="string" calcext:value-type="string">
            <text:p>Paul Camm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28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9" office:value-type="string" calcext:value-type="string">
            <text:p>Modern Sexuality: The Truth About Sex and Relationships</text:p>
          </table:table-cell>
          <table:table-cell table:style-name="ce11" office:value-type="string" calcext:value-type="string">
            <text:p>Michael Aar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32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9" office:value-type="string" calcext:value-type="string">
            <text:p>Eldercare 101: A Practical Guide to Later Life Planning, Care, and Wellbeing</text:p>
          </table:table-cell>
          <table:table-cell table:style-name="ce11" office:value-type="string" calcext:value-type="string">
            <text:p>Mary Jo Saavedra - With Susan Cain McCarty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546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9" office:value-type="string" calcext:value-type="string">
            <text:p>Psychologizing: A Personal, Practice-Based Approach to Psychology</text:p>
          </table:table-cell>
          <table:table-cell table:style-name="ce11" office:value-type="string" calcext:value-type="string">
            <text:p>Patrick M. Whitehea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87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9" office:value-type="string" calcext:value-type="string">
            <text:p>Personality Theories: A Global View</text:p>
          </table:table-cell>
          <table:table-cell table:style-name="ce11" office:value-type="string" calcext:value-type="string">
            <text:p>Eric Shiraev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685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9" office:value-type="string" calcext:value-type="string">
            <text:p>Clinical Textbook of Addictive Disorders, Fourth Edition.</text:p>
          </table:table-cell>
          <table:table-cell table:style-name="ce11" office:value-type="string" calcext:value-type="string">
            <text:p>Frances, Richard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1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9" office:value-type="string" calcext:value-type="string">
            <text:p>The Thinking Girl's Guide to the Right Guy: How Knowing Yourself Can Help You Navigate Dating, Hookups, and Love.</text:p>
          </table:table-cell>
          <table:table-cell table:style-name="ce11" office:value-type="string" calcext:value-type="string">
            <text:p>Davila, Joanne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76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9" office:value-type="string" calcext:value-type="string">
            <text:p>The Smart but Scattered Guide to Success: How to Use Your Brain's Executive Skills to Keep Up, Stay Calm, and Get Organized at Work and at Home.</text:p>
          </table:table-cell>
          <table:table-cell table:style-name="ce11" office:value-type="string" calcext:value-type="string">
            <text:p>Dawson, Peg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27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9" office:value-type="string" calcext:value-type="string">
            <text:p>The Psychology of Reading: Theory and Applications.</text:p>
          </table:table-cell>
          <table:table-cell table:style-name="ce11" office:value-type="string" calcext:value-type="string">
            <text:p>Schwanenflugel, Paula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351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3" calcext:value-type="float">
            <text:p>83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9" office:value-type="string" calcext:value-type="string">
            <text:p>Neuropsychological Report Writing.</text:p>
          </table:table-cell>
          <table:table-cell table:style-name="ce11" office:value-type="string" calcext:value-type="string">
            <text:p>Donders, Jacobu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2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9" office:value-type="string" calcext:value-type="string">
            <text:p>Doing Developmental Research: A Practical Guide.</text:p>
          </table:table-cell>
          <table:table-cell table:style-name="ce11" office:value-type="string" calcext:value-type="string">
            <text:p>Striano, Tricia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43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9" office:value-type="string" calcext:value-type="string">
            <text:p>Psychometric Methods: Theory into Practice.</text:p>
          </table:table-cell>
          <table:table-cell table:style-name="ce11" office:value-type="string" calcext:value-type="string">
            <text:p>Price, Larry R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7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9" office:value-type="string" calcext:value-type="string">
            <text:p>The Social Psychology of Good and Evil, Second Edition.</text:p>
          </table:table-cell>
          <table:table-cell table:style-name="ce11" office:value-type="string" calcext:value-type="string">
            <text:p>Miller, Arthur G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4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9" office:value-type="string" calcext:value-type="string">
            <text:p>Neuroscience for the Mental Health Clinician, Second Edition.</text:p>
          </table:table-cell>
          <table:table-cell table:style-name="ce11" office:value-type="string" calcext:value-type="string">
            <text:p>Pliszka, Steven R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1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9" office:value-type="string" calcext:value-type="string">
            <text:p>Invitation to the Psychology of Religion, Third Edition.</text:p>
          </table:table-cell>
          <table:table-cell table:style-name="ce11" office:value-type="string" calcext:value-type="string">
            <text:p>Paloutzian, Raymond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54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9" office:value-type="string" calcext:value-type="string">
            <text:p>Invitation to the Psychology of Religion, Third Edition.</text:p>
          </table:table-cell>
          <table:table-cell table:style-name="ce11" office:value-type="string" calcext:value-type="string">
            <text:p>Paloutzian, Raymond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5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9" office:value-type="string" calcext:value-type="string">
            <text:p>Parent-Led CBT for Child Anxiety: Helping Parents Help Their Kids.</text:p>
          </table:table-cell>
          <table:table-cell table:style-name="ce11" office:value-type="string" calcext:value-type="string">
            <text:p>Creswell, Cathy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78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9" office:value-type="string" calcext:value-type="string">
            <text:p>The Circle of Security Intervention: Enhancing Attachment in Early Parent–Child Relationships.</text:p>
          </table:table-cell>
          <table:table-cell table:style-name="ce11" office:value-type="string" calcext:value-type="string">
            <text:p>Powell, Bert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83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9" office:value-type="string" calcext:value-type="string">
            <text:p>Handbook of Social and Emotional Learning: Research and Practice.</text:p>
          </table:table-cell>
          <table:table-cell table:style-name="ce11" office:value-type="string" calcext:value-type="string">
            <text:p>Durlak, Joseph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91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9" office:value-type="string" calcext:value-type="string">
            <text:p>The Paper Office for the Digital Age: Forms, Guidelines, and Resources to Make Your Practice Work Ethically, Legally, and Profitably.</text:p>
          </table:table-cell>
          <table:table-cell table:style-name="ce11" office:value-type="string" calcext:value-type="string">
            <text:p>Zuckerman, Edward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00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9" office:value-type="string" calcext:value-type="string">
            <text:p>Parenting Through the Storm: Find Help, Hope, and Strength When Your Child Has Psychological Problems.</text:p>
          </table:table-cell>
          <table:table-cell table:style-name="ce11" office:value-type="string" calcext:value-type="string">
            <text:p>Douglas, An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0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9" office:value-type="string" calcext:value-type="string">
            <text:p>The Heart of Couple Therapy: Knowing What to Do and How to Do It.</text:p>
          </table:table-cell>
          <table:table-cell table:style-name="ce11" office:value-type="string" calcext:value-type="string">
            <text:p>Wachtel, Ellen F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17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9" office:value-type="string" calcext:value-type="string">
            <text:p>Treating Trauma and Traumatic Grief in Children and Adolescents, Second Edition.</text:p>
          </table:table-cell>
          <table:table-cell table:style-name="ce11" office:value-type="string" calcext:value-type="string">
            <text:p>Cohen, Judith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40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9" office:value-type="string" calcext:value-type="string">
            <text:p>Evidence-Based Practice of Cognitive-Behavioral Therapy, Second Edition.</text:p>
          </table:table-cell>
          <table:table-cell table:style-name="ce11" office:value-type="string" calcext:value-type="string">
            <text:p>Dobson, Deborah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45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9" office:value-type="string" calcext:value-type="string">
            <text:p>The Brain Injury Rehabilitation Workbook.</text:p>
          </table:table-cell>
          <table:table-cell table:style-name="ce11" office:value-type="string" calcext:value-type="string">
            <text:p>Winson, Rache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50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9" office:value-type="string" calcext:value-type="string">
            <text:p>Treating Trauma in Adolescents: Development, Attachment, and the Therapeutic Relationship.</text:p>
          </table:table-cell>
          <table:table-cell table:style-name="ce11" office:value-type="string" calcext:value-type="string">
            <text:p>Straus, Martha B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9" office:value-type="string" calcext:value-type="string">
            <text:p>Legal Issues in Clinical Practice with Victims of Violence.</text:p>
          </table:table-cell>
          <table:table-cell table:style-name="ce11" office:value-type="string" calcext:value-type="string">
            <text:p>Myers, John E. B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5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9" office:value-type="string" calcext:value-type="string">
            <text:p>Cognitive Processing Therapy for PTSD: A Comprehensive Manual.</text:p>
          </table:table-cell>
          <table:table-cell table:style-name="ce11" office:value-type="string" calcext:value-type="string">
            <text:p>Resick, Patricia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6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9" office:value-type="string" calcext:value-type="string">
            <text:p>Psychopathology: From Science to Clinical Practice.</text:p>
          </table:table-cell>
          <table:table-cell table:style-name="ce11" office:value-type="string" calcext:value-type="string">
            <text:p>Castonguay, Louis G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88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9" office:value-type="string" calcext:value-type="string">
            <text:p>The Art and Science of Personality Development.</text:p>
          </table:table-cell>
          <table:table-cell table:style-name="ce11" office:value-type="string" calcext:value-type="string">
            <text:p>McAdams, Dan P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93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9" office:value-type="string" calcext:value-type="string">
            <text:p>Music Therapy Handbook.</text:p>
          </table:table-cell>
          <table:table-cell table:style-name="ce11" office:value-type="string" calcext:value-type="string">
            <text:p>Wheeler, Barbara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97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9" office:value-type="string" calcext:value-type="string">
            <text:p>The First Interview, Fourth Edition.</text:p>
          </table:table-cell>
          <table:table-cell table:style-name="ce11" office:value-type="string" calcext:value-type="string">
            <text:p>Morrison, Jame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98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" calcext:value-type="float">
            <text:p>33.00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9" office:value-type="string" calcext:value-type="string">
            <text:p>Diagnosis Made Easier: Principles and Techniques for Mental Health Clinicians.</text:p>
          </table:table-cell>
          <table:table-cell table:style-name="ce11" office:value-type="string" calcext:value-type="string">
            <text:p>Morrison, James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984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9" office:value-type="string" calcext:value-type="string">
            <text:p>Handbook of Item Response Theory, Volume One: Models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6651431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9" office:value-type="string" calcext:value-type="string">
            <text:p>Handbook of Item Response Theory, Volume Two: Statistical Tools.</text:p>
          </table:table-cell>
          <table:table-cell table:style-name="ce11" office:value-type="string" calcext:value-type="string">
            <text:p>Linden, Wim Van Der</text:p>
          </table:table-cell>
          <table:table-cell table:style-name="ce11" office:value-type="string" calcext:value-type="string">
            <text:p>CRC Press Llc(文景)</text:p>
          </table:table-cell>
          <table:table-cell table:style-name="ce16" office:value-type="string" calcext:value-type="string">
            <text:p>97814665143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9" office:value-type="string" calcext:value-type="string">
            <text:p>Social Cognition: From brains to culture</text:p>
          </table:table-cell>
          <table:table-cell table:style-name="ce11" office:value-type="string" calcext:value-type="string">
            <text:p>Susan T. Fiske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693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9" office:value-type="string" calcext:value-type="string">
            <text:p>Handbook of Counseling Women</text:p>
          </table:table-cell>
          <table:table-cell table:style-name="ce11" office:value-type="string" calcext:value-type="string">
            <text:p>Mary Kopal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853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61" calcext:value-type="float">
            <text:p>61.00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9" office:value-type="string" calcext:value-type="string">
            <text:p>Interpreting and Using Statistics in Psychological Research</text:p>
          </table:table-cell>
          <table:table-cell table:style-name="ce11"/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41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9" office:value-type="string" calcext:value-type="string">
            <text:p>Culture and Identity: Life Stories for Counselors and Therapists</text:p>
          </table:table-cell>
          <table:table-cell table:style-name="ce11" office:value-type="string" calcext:value-type="string">
            <text:p>Anita Jones Thomas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567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6" calcext:value-type="float">
            <text:p>56.00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9" office:value-type="string" calcext:value-type="string">
            <text:p>Chemical Dependency Counseling: A Practical Guide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73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07" calcext:value-type="float">
            <text:p>107.0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9" office:value-type="string" calcext:value-type="string">
            <text:p>The Gambling Addiction Client Workbook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73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9" office:value-type="string" calcext:value-type="string">
            <text:p>The Alcoholism and Drug Abuse Client Workbook</text:p>
          </table:table-cell>
          <table:table-cell table:style-name="ce11" office:value-type="string" calcext:value-type="string">
            <text:p>Robert R. Perki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742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9" office:value-type="string" calcext:value-type="string">
            <text:p>Meta-Analysis in Psychiatry Research</text:p>
          </table:table-cell>
          <table:table-cell table:style-name="ce11" office:value-type="string" calcext:value-type="string">
            <text:p>Hanji, Mallikarjun B.</text:p>
          </table:table-cell>
          <table:table-cell table:style-name="ce11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37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9" office:value-type="string" calcext:value-type="string">
            <text:p>Developmental Neuropsychology</text:p>
          </table:table-cell>
          <table:table-cell table:style-name="ce11" office:value-type="string" calcext:value-type="string">
            <text:p>Anderson, Vicki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20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9" office:value-type="string" calcext:value-type="string">
            <text:p>Conceptual Metaphor in Social Psychology</text:p>
          </table:table-cell>
          <table:table-cell table:style-name="ce11" office:value-type="string" calcext:value-type="string">
            <text:p>Landau, Mark J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471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9" office:value-type="string" calcext:value-type="string">
            <text:p>Handbook of Childrens Rights</text:p>
          </table:table-cell>
          <table:table-cell table:style-name="ce11" office:value-type="string" calcext:value-type="string">
            <text:p>Ruck, Martin D.</text:p>
          </table:table-cell>
          <table:table-cell table:style-name="ce11" office:value-type="string" calcext:value-type="string">
            <text:p>Psychology Press (文景)</text:p>
          </table:table-cell>
          <table:table-cell table:style-name="ce16" office:value-type="string" calcext:value-type="string">
            <text:p>97818487247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7" calcext:value-type="float">
            <text:p>77.0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9" office:value-type="string" calcext:value-type="string">
            <text:p>Transforming Initial Teacher Education</text:p>
          </table:table-cell>
          <table:table-cell table:style-name="ce11" office:value-type="string" calcext:value-type="string">
            <text:p>Ian Abbott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8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9" office:value-type="string" calcext:value-type="string">
            <text:p>Routledge Handbook of International Education and Development.</text:p>
          </table:table-cell>
          <table:table-cell table:style-name="ce11" office:value-type="string" calcext:value-type="string">
            <text:p>McGrath, Sim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754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9" office:value-type="string" calcext:value-type="string">
            <text:p>Gender, Education and Poverty</text:p>
          </table:table-cell>
          <table:table-cell table:style-name="ce11" office:value-type="string" calcext:value-type="string">
            <text:p>Unterhalter, Ela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344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9" office:value-type="string" calcext:value-type="string">
            <text:p>Spelling It Out: How Words Work and How to Teach Them</text:p>
          </table:table-cell>
          <table:table-cell table:style-name="ce11" office:value-type="string" calcext:value-type="string">
            <text:p>Misty Adoniou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576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9" office:value-type="string" calcext:value-type="string">
            <text:p>Technologies for Children</text:p>
          </table:table-cell>
          <table:table-cell table:style-name="ce11" office:value-type="string" calcext:value-type="string">
            <text:p>Marilyn Fleer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615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9" office:value-type="string" calcext:value-type="string">
            <text:p>Language and Literacy Development in Early Childhood</text:p>
          </table:table-cell>
          <table:table-cell table:style-name="ce11" office:value-type="string" calcext:value-type="string">
            <text:p>Robyn Ewing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9" office:value-type="string" calcext:value-type="string">
            <text:p>Teaching Secondary Mathematics</text:p>
          </table:table-cell>
          <table:table-cell table:style-name="ce11" office:value-type="string" calcext:value-type="string">
            <text:p>Gregory Hin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7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9" calcext:value-type="float">
            <text:p>94.99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9" office:value-type="string" calcext:value-type="string">
            <text:p>Literacies</text:p>
          </table:table-cell>
          <table:table-cell table:style-name="ce11" office:value-type="string" calcext:value-type="string">
            <text:p>Mary Kalantzis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57869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9" office:value-type="string" calcext:value-type="string">
            <text:p>Learning and Teaching in the Early Years</text:p>
          </table:table-cell>
          <table:table-cell table:style-name="ce11" office:value-type="string" calcext:value-type="string">
            <text:p>Jane Page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9718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9" office:value-type="string" calcext:value-type="string">
            <text:p>Law and Social Justice in Higher Education</text:p>
          </table:table-cell>
          <table:table-cell table:style-name="ce11" office:value-type="string" calcext:value-type="string">
            <text:p>Chambers, Crystal Ren<text:span text:style-name="T1">矇</text:span><text:span text:style-name="T2">e</text:span>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11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9" office:value-type="string" calcext:value-type="string">
            <text:p>LGBT-Q Teachers, Civil Partnership and Same-Sex Marriage</text:p>
          </table:table-cell>
          <table:table-cell table:style-name="ce11" office:value-type="string" calcext:value-type="string">
            <text:p>Neary, Aoif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855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9" office:value-type="string" calcext:value-type="string">
            <text:p>Practice Theory and Education</text:p>
          </table:table-cell>
          <table:table-cell table:style-name="ce11" office:value-type="string" calcext:value-type="string">
            <text:p>Lynch, Julian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9139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9" office:value-type="string" calcext:value-type="string">
            <text:p>Creating the Practical Man of Modernity</text:p>
          </table:table-cell>
          <table:table-cell table:style-name="ce11" office:value-type="string" calcext:value-type="string">
            <text:p>Rodriguez, Victor J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946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9" office:value-type="string" calcext:value-type="string">
            <text:p>Transnationalism, Gender and the History of Education</text:p>
          </table:table-cell>
          <table:table-cell table:style-name="ce11" office:value-type="string" calcext:value-type="string">
            <text:p>Raftery, Deirdr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144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9" office:value-type="string" calcext:value-type="string">
            <text:p>Education and the Production of Space</text:p>
          </table:table-cell>
          <table:table-cell table:style-name="ce11" office:value-type="string" calcext:value-type="string">
            <text:p>Ford, Dere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295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9" office:value-type="string" calcext:value-type="string">
            <text:p>Educating Marginalized Communities in East and Southeast Asia</text:p>
          </table:table-cell>
          <table:table-cell table:style-name="ce11" office:value-type="string" calcext:value-type="string">
            <text:p>Kuah, Khun Eng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67338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6" calcext:value-type="float">
            <text:p>246</text:p>
          </table:table-cell>
          <table:table-cell table:style-name="ce9" office:value-type="string" calcext:value-type="string">
            <text:p>Routledge Handbook of the Sociology of Higher Education</text:p>
          </table:table-cell>
          <table:table-cell table:style-name="ce11" office:value-type="string" calcext:value-type="string">
            <text:p>Cote, James E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81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7" calcext:value-type="float">
            <text:p>247</text:p>
          </table:table-cell>
          <table:table-cell table:style-name="ce9" office:value-type="string" calcext:value-type="string">
            <text:p>The Routledge International Handbook on Narrative and Life History</text:p>
          </table:table-cell>
          <table:table-cell table:style-name="ce11" office:value-type="string" calcext:value-type="string">
            <text:p>Ivor Goodso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42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8" calcext:value-type="float">
            <text:p>248</text:p>
          </table:table-cell>
          <table:table-cell table:style-name="ce9" office:value-type="string" calcext:value-type="string">
            <text:p>Routledge Encyclopaedia of Educational Thinkers</text:p>
          </table:table-cell>
          <table:table-cell table:style-name="ce11" office:value-type="string" calcext:value-type="string">
            <text:p>Cooper, Joy A. Palmer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61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9" calcext:value-type="float">
            <text:p>249</text:p>
          </table:table-cell>
          <table:table-cell table:style-name="ce9" office:value-type="string" calcext:value-type="string">
            <text:p>Global Rankings and the Geopolitics of Higher Education</text:p>
          </table:table-cell>
          <table:table-cell table:style-name="ce11" office:value-type="string" calcext:value-type="string">
            <text:p>Hazelkorn, Elle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281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0" calcext:value-type="float">
            <text:p>250</text:p>
          </table:table-cell>
          <table:table-cell table:style-name="ce9" office:value-type="string" calcext:value-type="string">
            <text:p>The Politics of Widening Participation and University Access for Young People</text:p>
          </table:table-cell>
          <table:table-cell table:style-name="ce11" office:value-type="string" calcext:value-type="string">
            <text:p>Harwood, Valeri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3091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1" calcext:value-type="float">
            <text:p>251</text:p>
          </table:table-cell>
          <table:table-cell table:style-name="ce9" office:value-type="string" calcext:value-type="string">
            <text:p>Teacher Education and the Political: The power of negative thinking</text:p>
          </table:table-cell>
          <table:table-cell table:style-name="ce11" office:value-type="string" calcext:value-type="string">
            <text:p>Matthew Clark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07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2" calcext:value-type="float">
            <text:p>252</text:p>
          </table:table-cell>
          <table:table-cell table:style-name="ce9" office:value-type="string" calcext:value-type="string">
            <text:p>The Routledge International Handbook Of Philosophy For Children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76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53" calcext:value-type="float">
            <text:p>253</text:p>
          </table:table-cell>
          <table:table-cell table:style-name="ce9" office:value-type="string" calcext:value-type="string">
            <text:p>School Counselling in a Chinese Context</text:p>
          </table:table-cell>
          <table:table-cell table:style-name="ce11" office:value-type="string" calcext:value-type="string">
            <text:p>Hue, Ming Tak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459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54" calcext:value-type="float">
            <text:p>254</text:p>
          </table:table-cell>
          <table:table-cell table:style-name="ce9" office:value-type="string" calcext:value-type="string">
            <text:p>Beyond Every Child Matters</text:p>
          </table:table-cell>
          <table:table-cell table:style-name="ce11" office:value-type="string" calcext:value-type="string">
            <text:p>Simon, Catherine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897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55" calcext:value-type="float">
            <text:p>255</text:p>
          </table:table-cell>
          <table:table-cell table:style-name="ce9" office:value-type="string" calcext:value-type="string">
            <text:p>Towards a Political Theory of the University</text:p>
          </table:table-cell>
          <table:table-cell table:style-name="ce11" office:value-type="string" calcext:value-type="string">
            <text:p>White, Morgan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21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56" calcext:value-type="float">
            <text:p>256</text:p>
          </table:table-cell>
          <table:table-cell table:style-name="ce9" office:value-type="string" calcext:value-type="string">
            <text:p>Handbook Of Literacy And Technology</text:p>
          </table:table-cell>
          <table:table-cell table:style-name="ce11"/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757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57" calcext:value-type="float">
            <text:p>257</text:p>
          </table:table-cell>
          <table:table-cell table:style-name="ce9" office:value-type="string" calcext:value-type="string">
            <text:p>Primary Mathematics: Capitalising on ICT for Today and Tomorrow</text:p>
          </table:table-cell>
          <table:table-cell table:style-name="ce11" office:value-type="string" calcext:value-type="string">
            <text:p>Penelope Serow</text:p>
          </table:table-cell>
          <table:table-cell table:style-name="ce11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07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58" calcext:value-type="float">
            <text:p>258</text:p>
          </table:table-cell>
          <table:table-cell table:style-name="ce9" office:value-type="string" calcext:value-type="string">
            <text:p>Informational Texts in Pre-Kindergarten through Grade-Three Classrooms</text:p>
          </table:table-cell>
          <table:table-cell table:style-name="ce11" office:value-type="string" calcext:value-type="string">
            <text:p>Elaine M. Bukowieck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514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59" calcext:value-type="float">
            <text:p>259</text:p>
          </table:table-cell>
          <table:table-cell table:style-name="ce9" office:value-type="string" calcext:value-type="string">
            <text:p>Being a Scholar in the Digital Era: Transforming Scholarly Practice for the Public Good</text:p>
          </table:table-cell>
          <table:table-cell table:style-name="ce11" office:value-type="string" calcext:value-type="string">
            <text:p>Jessie Daniels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2925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0" calcext:value-type="float">
            <text:p>260</text:p>
          </table:table-cell>
          <table:table-cell table:style-name="ce9" office:value-type="string" calcext:value-type="string">
            <text:p>Assessing the Common Core: What's Gone Wrong--and How to Get Back on Track.</text:p>
          </table:table-cell>
          <table:table-cell table:style-name="ce11" office:value-type="string" calcext:value-type="string">
            <text:p>Calfee, Robert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33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3" calcext:value-type="float">
            <text:p>73.00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1" calcext:value-type="float">
            <text:p>261</text:p>
          </table:table-cell>
          <table:table-cell table:style-name="ce9" office:value-type="string" calcext:value-type="string">
            <text:p>Research Literacy: A Primer for Understanding and Using Research.</text:p>
          </table:table-cell>
          <table:table-cell table:style-name="ce11" office:value-type="string" calcext:value-type="string">
            <text:p>Beaudry, Jeffrey S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463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5" calcext:value-type="float">
            <text:p>115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2" calcext:value-type="float">
            <text:p>262</text:p>
          </table:table-cell>
          <table:table-cell table:style-name="ce9" office:value-type="string" calcext:value-type="string">
            <text:p>Direct Behavior Rating: Linking Assessment, Communication, and Intervention.</text:p>
          </table:table-cell>
          <table:table-cell table:style-name="ce11" office:value-type="string" calcext:value-type="string">
            <text:p>Briesch, Amy M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58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3" calcext:value-type="float">
            <text:p>263</text:p>
          </table:table-cell>
          <table:table-cell table:style-name="ce9" office:value-type="string" calcext:value-type="string">
            <text:p>Teaching Advanced Literacy Skills: A Guide for Leaders in Linguistically Diverse Schools.</text:p>
          </table:table-cell>
          <table:table-cell table:style-name="ce11" office:value-type="string" calcext:value-type="string">
            <text:p>Lesaux, Noni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647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7" calcext:value-type="float">
            <text:p>77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4" calcext:value-type="float">
            <text:p>264</text:p>
          </table:table-cell>
          <table:table-cell table:style-name="ce9" office:value-type="string" calcext:value-type="string">
            <text:p>Teaching Emergent Bilingual Students: Flexible Approaches in an Era of New Standards.</text:p>
          </table:table-cell>
          <table:table-cell table:style-name="ce11" office:value-type="string" calcext:value-type="string">
            <text:p>Proctor, C. Patrick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19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5" calcext:value-type="float">
            <text:p>265</text:p>
          </table:table-cell>
          <table:table-cell table:style-name="ce9" office:value-type="string" calcext:value-type="string">
            <text:p>Motivational Interviewing in Schools: Conversations to Improve Behavior and Learning.</text:p>
          </table:table-cell>
          <table:table-cell table:style-name="ce11" office:value-type="string" calcext:value-type="string">
            <text:p>Rollnick, Stephen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28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6" calcext:value-type="float">
            <text:p>266</text:p>
          </table:table-cell>
          <table:table-cell table:style-name="ce9" office:value-type="string" calcext:value-type="string">
            <text:p>Adolescent Literacies: A Handbook of Practice-Based Research.</text:p>
          </table:table-cell>
          <table:table-cell table:style-name="ce11" office:value-type="string" calcext:value-type="string">
            <text:p>Hinchman, Kathleen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6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7" calcext:value-type="float">
            <text:p>267</text:p>
          </table:table-cell>
          <table:table-cell table:style-name="ce9" office:value-type="string" calcext:value-type="string">
            <text:p>Literacy in the Disciplines: A Teacher's Guide for Grades 5-12.</text:p>
          </table:table-cell>
          <table:table-cell table:style-name="ce11" office:value-type="string" calcext:value-type="string">
            <text:p>Wolsey, Thomas D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793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1" calcext:value-type="float">
            <text:p>71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8" calcext:value-type="float">
            <text:p>268</text:p>
          </table:table-cell>
          <table:table-cell table:style-name="ce9" office:value-type="string" calcext:value-type="string">
            <text:p>Global Citizenship Education and the Crises of Multiculturalism</text:p>
          </table:table-cell>
          <table:table-cell table:style-name="ce11" office:value-type="string" calcext:value-type="string">
            <text:p>Massimiliano Tarozzi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359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9" calcext:value-type="float">
            <text:p>269</text:p>
          </table:table-cell>
          <table:table-cell table:style-name="ce9" office:value-type="string" calcext:value-type="string">
            <text:p>Research Methods for Pedagogy</text:p>
          </table:table-cell>
          <table:table-cell table:style-name="ce11" office:value-type="string" calcext:value-type="string">
            <text:p>Melanie Nind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4281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0" calcext:value-type="float">
            <text:p>270</text:p>
          </table:table-cell>
          <table:table-cell table:style-name="ce9" office:value-type="string" calcext:value-type="string">
            <text:p>An Introduction to the Foundation Phase</text:p>
          </table:table-cell>
          <table:table-cell table:style-name="ce11" office:value-type="string" calcext:value-type="string">
            <text:p>Am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6427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1" calcext:value-type="float">
            <text:p>271</text:p>
          </table:table-cell>
          <table:table-cell table:style-name="ce9" office:value-type="string" calcext:value-type="string">
            <text:p>Education Policy Unravelled</text:p>
          </table:table-cell>
          <table:table-cell table:style-name="ce11" office:value-type="string" calcext:value-type="string">
            <text:p>Gillian Forrester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700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2" calcext:value-type="float">
            <text:p>272</text:p>
          </table:table-cell>
          <table:table-cell table:style-name="ce9" office:value-type="string" calcext:value-type="string">
            <text:p>Education in Australia, New Zealand and the Pacific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7051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3" calcext:value-type="float">
            <text:p>273</text:p>
          </table:table-cell>
          <table:table-cell table:style-name="ce9" office:value-type="string" calcext:value-type="string">
            <text:p>New Perspectives in Philosophy of Educat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8264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8.99" calcext:value-type="float">
            <text:p>28.99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4" calcext:value-type="float">
            <text:p>274</text:p>
          </table:table-cell>
          <table:table-cell table:style-name="ce9" office:value-type="string" calcext:value-type="string">
            <text:p>Pedagogy of the Heart</text:p>
          </table:table-cell>
          <table:table-cell table:style-name="ce11" office:value-type="string" calcext:value-type="string">
            <text:p>Paulo Freire</text:p>
          </table:table-cell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47429911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4.99" calcext:value-type="float">
            <text:p>14.99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75" calcext:value-type="float">
            <text:p>275</text:p>
          </table:table-cell>
          <table:table-cell table:style-name="ce9" office:value-type="string" calcext:value-type="string">
            <text:p>Building a Better Teacher: Understanding Value-Added Models in the Law of Teacher Evaluation</text:p>
          </table:table-cell>
          <table:table-cell table:style-name="ce11" office:value-type="string" calcext:value-type="string">
            <text:p>Mark A. Paig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073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76" calcext:value-type="float">
            <text:p>276</text:p>
          </table:table-cell>
          <table:table-cell table:style-name="ce9" office:value-type="string" calcext:value-type="string">
            <text:p>Thinking with the Dancing Brain: Embodying Neuroscience</text:p>
          </table:table-cell>
          <table:table-cell table:style-name="ce11" office:value-type="string" calcext:value-type="string">
            <text:p>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251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77" calcext:value-type="float">
            <text:p>277</text:p>
          </table:table-cell>
          <table:table-cell table:style-name="ce9" office:value-type="string" calcext:value-type="string">
            <text:p>Can I Teach That?: Negotiating Taboo Language and Controversial Topics in the Language Arts Classroom</text:p>
          </table:table-cell>
          <table:table-cell table:style-name="ce11" office:value-type="string" calcext:value-type="string">
            <text:p>Suzanne Lind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47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" calcext:value-type="float">
            <text:p>37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78" calcext:value-type="float">
            <text:p>278</text:p>
          </table:table-cell>
          <table:table-cell table:style-name="ce9" office:value-type="string" calcext:value-type="string">
            <text:p>Handbook for Undergraduate Research Advisors</text:p>
          </table:table-cell>
          <table:table-cell table:style-name="ce11" office:value-type="string" calcext:value-type="string">
            <text:p>Faith A. Wilso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556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79" calcext:value-type="float">
            <text:p>279</text:p>
          </table:table-cell>
          <table:table-cell table:style-name="ce9" office:value-type="string" calcext:value-type="string">
            <text:p>Modeling Mathematical Ideas: Developing Strategic Competence in Elementary and Middle School</text:p>
          </table:table-cell>
          <table:table-cell table:style-name="ce11" office:value-type="string" calcext:value-type="string">
            <text:p>Jennifer M. Suh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759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0" calcext:value-type="float">
            <text:p>280</text:p>
          </table:table-cell>
          <table:table-cell table:style-name="ce9" office:value-type="string" calcext:value-type="string">
            <text:p>Reassessing the Social Studies Curriculum: Promoting Critical Civic Engagement in a Politically Polarized, Post-9/11 World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1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281" calcext:value-type="float">
            <text:p>281</text:p>
          </table:table-cell>
          <table:table-cell table:style-name="ce9" office:value-type="string" calcext:value-type="string">
            <text:p>Addressing the Needs of All Learners in the Era of Changing Standards: Helping Our Most Vulnerable Students Succeed through Teaching Flexibility, Innovation, and Creativity</text:p>
          </table:table-cell>
          <table:table-cell table:style-name="ce11" office:value-type="string" calcext:value-type="string">
            <text:p>Katherine S. McKnigh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57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" calcext:value-type="float">
            <text:p>44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2" calcext:value-type="float">
            <text:p>282</text:p>
          </table:table-cell>
          <table:table-cell table:style-name="ce9" office:value-type="string" calcext:value-type="string">
            <text:p>Developing Critical Thinking: From Theory to Classroom Practice</text:p>
          </table:table-cell>
          <table:table-cell table:style-name="ce11" office:value-type="string" calcext:value-type="string">
            <text:p>Fer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1893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3" calcext:value-type="float">
            <text:p>283</text:p>
          </table:table-cell>
          <table:table-cell table:style-name="ce9" office:value-type="string" calcext:value-type="string">
            <text:p>Design Education: Creating Thinkers to Improve the World</text:p>
          </table:table-cell>
          <table:table-cell table:style-name="ce11" office:value-type="string" calcext:value-type="string">
            <text:p>Robin V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015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4" calcext:value-type="float">
            <text:p>284</text:p>
          </table:table-cell>
          <table:table-cell table:style-name="ce9" office:value-type="string" calcext:value-type="string">
            <text:p>Teaching and Supporting Migrant Children in Our Schools: A Culturally Proficient Approach</text:p>
          </table:table-cell>
          <table:table-cell table:style-name="ce11" office:value-type="string" calcext:value-type="string">
            <text:p>Reyes L. Quezada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1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5" calcext:value-type="float">
            <text:p>285</text:p>
          </table:table-cell>
          <table:table-cell table:style-name="ce9" office:value-type="string" calcext:value-type="string">
            <text:p>Creating Academic Momentum: Realizing the Promise of Performance-Based Education</text:p>
          </table:table-cell>
          <table:table-cell table:style-name="ce11" office:value-type="string" calcext:value-type="string">
            <text:p>Michael K. Raible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20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6" calcext:value-type="float">
            <text:p>286</text:p>
          </table:table-cell>
          <table:table-cell table:style-name="ce9" office:value-type="string" calcext:value-type="string">
            <text:p>Teaching Social Studies in an Era of Divisiveness: The Challenges of Discussing Social Issues in a Non-Partisan Way</text:p>
          </table:table-cell>
          <table:table-cell table:style-name="ce11" office:value-type="string" calcext:value-type="string">
            <text:p>Wayne Journe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36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7" calcext:value-type="float">
            <text:p>287</text:p>
          </table:table-cell>
          <table:table-cell table:style-name="ce9" office:value-type="string" calcext:value-type="string">
            <text:p>Curriculum: From Theory to Practice, 2nd Edition</text:p>
          </table:table-cell>
          <table:table-cell table:style-name="ce11" office:value-type="string" calcext:value-type="string">
            <text:p>Wesley Null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182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8" calcext:value-type="float">
            <text:p>288</text:p>
          </table:table-cell>
          <table:table-cell table:style-name="ce9" office:value-type="string" calcext:value-type="string">
            <text:p>Innocence Denied: A Guide to Preventing Sexual Misconduct by Teachers and Coaches, Second Edition</text:p>
          </table:table-cell>
          <table:table-cell table:style-name="ce11" office:value-type="string" calcext:value-type="string">
            <text:p>William L. Fibkin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0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89" calcext:value-type="float">
            <text:p>289</text:p>
          </table:table-cell>
          <table:table-cell table:style-name="ce9" office:value-type="string" calcext:value-type="string">
            <text:p>Parent Involvement: Collaboration Is the Key for Every Childs Success</text:p>
          </table:table-cell>
          <table:table-cell table:style-name="ce11" office:value-type="string" calcext:value-type="string">
            <text:p>Michele Wages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5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0" calcext:value-type="float">
            <text:p>290</text:p>
          </table:table-cell>
          <table:table-cell table:style-name="ce9" office:value-type="string" calcext:value-type="string">
            <text:p>Learning from the Inside-Out: Child Development and School Choice</text:p>
          </table:table-cell>
          <table:table-cell table:style-name="ce11" office:value-type="string" calcext:value-type="string">
            <text:p>Manya Whit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292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1" calcext:value-type="float">
            <text:p>291</text:p>
          </table:table-cell>
          <table:table-cell table:style-name="ce9" office:value-type="string" calcext:value-type="string">
            <text:p>Academic Writing: Process and Product</text:p>
          </table:table-cell>
          <table:table-cell table:style-name="ce11"/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355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" calcext:value-type="float">
            <text:p>64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2" calcext:value-type="float">
            <text:p>292</text:p>
          </table:table-cell>
          <table:table-cell table:style-name="ce9" office:value-type="string" calcext:value-type="string">
            <text:p>Safe Zones: Training Allies of LGBTQIA+ Young Adults</text:p>
          </table:table-cell>
          <table:table-cell table:style-name="ce11" office:value-type="string" calcext:value-type="string">
            <text:p>Kerry John Poynt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268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3" calcext:value-type="float">
            <text:p>293</text:p>
          </table:table-cell>
          <table:table-cell table:style-name="ce9" office:value-type="string" calcext:value-type="string">
            <text:p>Neuroteach: Brain Science and the Future of Education</text:p>
          </table:table-cell>
          <table:table-cell table:style-name="ce11" office:value-type="string" calcext:value-type="string">
            <text:p>Glenn Whitma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53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4" calcext:value-type="float">
            <text:p>294</text:p>
          </table:table-cell>
          <table:table-cell table:style-name="ce9" office:value-type="string" calcext:value-type="string">
            <text:p>Successful School Staffing Strategies</text:p>
          </table:table-cell>
          <table:table-cell table:style-name="ce11" office:value-type="string" calcext:value-type="string">
            <text:p>Michael Prego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639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5" calcext:value-type="float">
            <text:p>295</text:p>
          </table:table-cell>
          <table:table-cell table:style-name="ce9" office:value-type="string" calcext:value-type="string">
            <text:p>Culturally Affirming Literacy Practices for Urban Elementary Students</text:p>
          </table:table-cell>
          <table:table-cell table:style-name="ce11" office:value-type="string" calcext:value-type="string">
            <text:p>Lakia M. Scott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6425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6" calcext:value-type="float">
            <text:p>296</text:p>
          </table:table-cell>
          <table:table-cell table:style-name="ce9" office:value-type="string" calcext:value-type="string">
            <text:p>The Empower Program, K–2: Concrete Strategies for Positive Behavioral Support</text:p>
          </table:table-cell>
          <table:table-cell table:style-name="ce11" office:value-type="string" calcext:value-type="string">
            <text:p>Rachel Baker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71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7" calcext:value-type="float">
            <text:p>297</text:p>
          </table:table-cell>
          <table:table-cell table:style-name="ce9" office:value-type="string" calcext:value-type="string">
            <text:p>Between the Lines: Actively Engaging Readers in the English Classroom</text:p>
          </table:table-cell>
          <table:table-cell table:style-name="ce11" office:value-type="string" calcext:value-type="string">
            <text:p>Michael Anthony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1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8" calcext:value-type="float">
            <text:p>48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8" calcext:value-type="float">
            <text:p>298</text:p>
          </table:table-cell>
          <table:table-cell table:style-name="ce9" office:value-type="string" calcext:value-type="string">
            <text:p>Teaching Young Adult Literature Today: Insights, Considerations, and Perspectives for the Classroom Teacher, Second Edition</text:p>
          </table:table-cell>
          <table:table-cell table:style-name="ce11" office:value-type="string" calcext:value-type="string">
            <text:p>Judith A. Hayn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2947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" calcext:value-type="float">
            <text:p>43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299" calcext:value-type="float">
            <text:p>299</text:p>
          </table:table-cell>
          <table:table-cell table:style-name="ce9" office:value-type="string" calcext:value-type="string">
            <text:p>The Shaping of Thought: A Teachers Guide to Metacognitive Mapping and Critical Thinking in Response to Literature</text:p>
          </table:table-cell>
          <table:table-cell table:style-name="ce11" office:value-type="string" calcext:value-type="string">
            <text:p>Frank T. Lyman Jr.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032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00" calcext:value-type="float">
            <text:p>300</text:p>
          </table:table-cell>
          <table:table-cell table:style-name="ce9" office:value-type="string" calcext:value-type="string">
            <text:p>Extreme Curriculum Makeover: A Hands-On Guide for a Learner-Centered Pedagogy</text:p>
          </table:table-cell>
          <table:table-cell table:style-name="ce11" office:value-type="string" calcext:value-type="string">
            <text:p>Gabriel F. Rshaid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058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01" calcext:value-type="float">
            <text:p>301</text:p>
          </table:table-cell>
          <table:table-cell table:style-name="ce9" office:value-type="string" calcext:value-type="string">
            <text:p>Improving Reading Comprehension through Metacognitive Reading Strategies Instruction</text:p>
          </table:table-cell>
          <table:table-cell table:style-name="ce11" office:value-type="string" calcext:value-type="string">
            <text:p>Kouider Mokhtari</text:p>
          </table:table-cell>
          <table:table-cell table:style-name="ce11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129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3" calcext:value-type="float">
            <text:p>43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02" calcext:value-type="float">
            <text:p>302</text:p>
          </table:table-cell>
          <table:table-cell table:style-name="ce9" office:value-type="string" calcext:value-type="string">
            <text:p>Designing Services and Programs for High-Ability Learners: A Guidebook for Gifted Education</text:p>
          </table:table-cell>
          <table:table-cell table:style-name="ce11" office:value-type="string" calcext:value-type="string">
            <text:p>Rebecca D. Eckert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8702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3" calcext:value-type="float">
            <text:p>303</text:p>
          </table:table-cell>
          <table:table-cell table:style-name="ce9" office:value-type="string" calcext:value-type="string">
            <text:p>Action Research: Improving Schools and Empowering Educators</text:p>
          </table:table-cell>
          <table:table-cell table:style-name="ce11" office:value-type="string" calcext:value-type="string">
            <text:p>Craig A. Mertle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89059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47.99" calcext:value-type="float">
            <text:p>47.99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4" calcext:value-type="float">
            <text:p>304</text:p>
          </table:table-cell>
          <table:table-cell table:style-name="ce9" office:value-type="string" calcext:value-type="string">
            <text:p>Educational Research: Quantitative, Qualitative, and Mixed Approaches</text:p>
          </table:table-cell>
          <table:table-cell table:style-name="ce11" office:value-type="string" calcext:value-type="string">
            <text:p>R. Burke Johnson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91601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01" calcext:value-type="float">
            <text:p>101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05" calcext:value-type="float">
            <text:p>305</text:p>
          </table:table-cell>
          <table:table-cell table:style-name="ce9" office:value-type="string" calcext:value-type="string">
            <text:p>Centering Women of Color in Academic Counterspaces: A Critical Race Analysis of Teaching, Learning, and Classroom Dynamics</text:p>
          </table:table-cell>
          <table:table-cell table:style-name="ce11" office:value-type="string" calcext:value-type="string">
            <text:p>Annemarie Vaccaro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17102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06" calcext:value-type="float">
            <text:p>306</text:p>
          </table:table-cell>
          <table:table-cell table:style-name="ce9" office:value-type="string" calcext:value-type="string">
            <text:p>Reflecting on Service-Learning in Higher Education: Contemporary Issues and Perspectives</text:p>
          </table:table-cell>
          <table:table-cell table:style-name="ce11" office:value-type="string" calcext:value-type="string">
            <text:p>M. Gail Hickey - Contributions Sheena Choi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2370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07" calcext:value-type="float">
            <text:p>307</text:p>
          </table:table-cell>
          <table:table-cell table:style-name="ce9" office:value-type="string" calcext:value-type="string">
            <text:p>Mindfulness and Critical Friendship: A New Perspective on Professional Development for Educators</text:p>
          </table:table-cell>
          <table:table-cell table:style-name="ce11" office:value-type="string" calcext:value-type="string">
            <text:p>Karen Ragoonaden</text:p>
          </table:table-cell>
          <table:table-cell table:style-name="ce11" office:value-type="string" calcext:value-type="string">
            <text:p>Lexington Books(文景)</text:p>
          </table:table-cell>
          <table:table-cell table:style-name="ce16" office:value-type="string" calcext:value-type="string">
            <text:p>978149852957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08" calcext:value-type="float">
            <text:p>308</text:p>
          </table:table-cell>
          <table:table-cell table:style-name="ce9" office:value-type="string" calcext:value-type="string">
            <text:p>Merrell's Strong KidsGrades 6-8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54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09" calcext:value-type="float">
            <text:p>309</text:p>
          </table:table-cell>
          <table:table-cell table:style-name="ce9" office:value-type="string" calcext:value-type="string">
            <text:p>Merrell's Strong TeensGrades 9-12: A Social and Emotional Learning Curriculum</text:p>
          </table:table-cell>
          <table:table-cell table:style-name="ce11" office:value-type="string" calcext:value-type="string">
            <text:p>Dianna Carrizales-Engelm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55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10" calcext:value-type="float">
            <text:p>310</text:p>
          </table:table-cell>
          <table:table-cell table:style-name="ce9" office:value-type="string" calcext:value-type="string">
            <text:p>Teaching in Tension</text:p>
          </table:table-cell>
          <table:table-cell table:style-name="ce11"/>
          <table:table-cell table:style-name="ce11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623560720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1" calcext:value-type="float">
            <text:p>311</text:p>
          </table:table-cell>
          <table:table-cell table:style-name="ce9" office:value-type="string" calcext:value-type="string">
            <text:p>University-Industry Collaboration and the Success Mechanism of Collaboration</text:p>
          </table:table-cell>
          <table:table-cell table:style-name="ce11" office:value-type="string" calcext:value-type="string">
            <text:p>Nian Zhiying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04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2" calcext:value-type="float">
            <text:p>312</text:p>
          </table:table-cell>
          <table:table-cell table:style-name="ce9" office:value-type="string" calcext:value-type="string">
            <text:p>The Use of Online Collaboration Tools for Employee Volunteering</text:p>
          </table:table-cell>
          <table:table-cell table:style-name="ce11" office:value-type="string" calcext:value-type="string">
            <text:p>Ayse Kok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176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3" calcext:value-type="float">
            <text:p>313</text:p>
          </table:table-cell>
          <table:table-cell table:style-name="ce9" office:value-type="string" calcext:value-type="string">
            <text:p>Adult Competencies for Lifelong Learning</text:p>
          </table:table-cell>
          <table:table-cell table:style-name="ce11" office:value-type="string" calcext:value-type="string">
            <text:p>Zheng Qinhua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237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4" calcext:value-type="float">
            <text:p>314</text:p>
          </table:table-cell>
          <table:table-cell table:style-name="ce9" office:value-type="string" calcext:value-type="string">
            <text:p>Educational Research in Higher Education: Methods and Experiences</text:p>
          </table:table-cell>
          <table:table-cell table:style-name="ce11" office:value-type="string" calcext:value-type="string">
            <text:p>Jose Gomez-Galan</text:p>
          </table:table-cell>
          <table:table-cell table:style-name="ce11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664</text:p>
          </table:table-cell>
          <table:table-cell table:style-name="ce5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5" calcext:value-type="float">
            <text:p>315</text:p>
          </table:table-cell>
          <table:table-cell table:style-name="ce9" office:value-type="string" calcext:value-type="string">
            <text:p>Internationalization of Higher Education in India</text:p>
          </table:table-cell>
          <table:table-cell table:style-name="ce11" office:value-type="string" calcext:value-type="string">
            <text:p>Vidya Rajiv Yeravdekar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86042163</text:p>
          </table:table-cell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16" calcext:value-type="float">
            <text:p>316</text:p>
          </table:table-cell>
          <table:table-cell table:style-name="ce9" office:value-type="string" calcext:value-type="string">
            <text:p>Teaching Reading Comprehension to Students with Learning Difficulties, Second Edition.</text:p>
          </table:table-cell>
          <table:table-cell table:style-name="ce11" office:value-type="string" calcext:value-type="string">
            <text:p>Klingner, Janett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40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17" calcext:value-type="float">
            <text:p>317</text:p>
          </table:table-cell>
          <table:table-cell table:style-name="ce9" office:value-type="string" calcext:value-type="string">
            <text:p>The Power of Peers in the Classroom: Enhancing Learning and Social Skills.</text:p>
          </table:table-cell>
          <table:table-cell table:style-name="ce11" office:value-type="string" calcext:value-type="string">
            <text:p>Harris, Karen R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107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8" calcext:value-type="float">
            <text:p>318</text:p>
          </table:table-cell>
          <table:table-cell table:style-name="ce9" office:value-type="string" calcext:value-type="string">
            <text:p>Educating Deaf Learners: Creating a Global Evidence Base.</text:p>
          </table:table-cell>
          <table:table-cell table:style-name="ce11" office:value-type="string" calcext:value-type="string">
            <text:p>Knoors, Harry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151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8.5" calcext:value-type="float">
            <text:p>98.5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9" calcext:value-type="float">
            <text:p>319</text:p>
          </table:table-cell>
          <table:table-cell table:style-name="ce9" office:value-type="string" calcext:value-type="string">
            <text:p>Early Literacy Development in Deaf Children.</text:p>
          </table:table-cell>
          <table:table-cell table:style-name="ce11" office:value-type="string" calcext:value-type="string">
            <text:p>Mayer, Connie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6569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320" calcext:value-type="float">
            <text:p>320</text:p>
          </table:table-cell>
          <table:table-cell table:style-name="ce9" office:value-type="string" calcext:value-type="string">
            <text:p>Enduring Issues in Special Education.</text:p>
          </table:table-cell>
          <table:table-cell table:style-name="ce11" office:value-type="string" calcext:value-type="string">
            <text:p>Bateman, Barbara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918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1" calcext:value-type="float">
            <text:p>321</text:p>
          </table:table-cell>
          <table:table-cell table:style-name="ce9" office:value-type="string" calcext:value-type="string">
            <text:p>Understanding and Responding to the Experience of Disability.</text:p>
          </table:table-cell>
          <table:table-cell table:style-name="ce11" office:value-type="string" calcext:value-type="string">
            <text:p>Porter, Jil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29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2" calcext:value-type="float">
            <text:p>322</text:p>
          </table:table-cell>
          <table:table-cell table:style-name="ce9" office:value-type="string" calcext:value-type="string">
            <text:p>How to Prevent Special Education Litigation: Eight Legal Lesson Plans.</text:p>
          </table:table-cell>
          <table:table-cell table:style-name="ce11" office:value-type="string" calcext:value-type="string">
            <text:p>Umpstead, Regin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707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.95" calcext:value-type="float">
            <text:p>36.95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3" calcext:value-type="float">
            <text:p>323</text:p>
          </table:table-cell>
          <table:table-cell table:style-name="ce9" office:value-type="string" calcext:value-type="string">
            <text:p>Supporting Children with Speech and Language Difficulties.</text:p>
          </table:table-cell>
          <table:table-cell table:style-name="ce11" office:value-type="string" calcext:value-type="string">
            <text:p>Allenby, Cath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511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8.99" calcext:value-type="float">
            <text:p>18.99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4" calcext:value-type="float">
            <text:p>324</text:p>
          </table:table-cell>
          <table:table-cell table:style-name="ce9" office:value-type="string" calcext:value-type="string">
            <text:p>Inclusive Practice in the Primary School: A Guide for Teachers.</text:p>
          </table:table-cell>
          <table:table-cell table:style-name="ce11" office:value-type="string" calcext:value-type="string">
            <text:p>Trussler, Sarah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490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5" calcext:value-type="float">
            <text:p>325</text:p>
          </table:table-cell>
          <table:table-cell table:style-name="ce9" office:value-type="string" calcext:value-type="string">
            <text:p>Managing Diversity and Inclusion: An International Perspective.</text:p>
          </table:table-cell>
          <table:table-cell table:style-name="ce11" office:value-type="string" calcext:value-type="string">
            <text:p>Syed, Jawad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9464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6" calcext:value-type="float">
            <text:p>326</text:p>
          </table:table-cell>
          <table:table-cell table:style-name="ce9" office:value-type="string" calcext:value-type="string">
            <text:p>Special Education in Contemporary Society: An Introduction to Exceptionality.</text:p>
          </table:table-cell>
          <table:table-cell table:style-name="ce11" office:value-type="string" calcext:value-type="string">
            <text:p>Gargiulo, Richard M.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1677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98" calcext:value-type="float">
            <text:p>98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27" calcext:value-type="float">
            <text:p>327</text:p>
          </table:table-cell>
          <table:table-cell table:style-name="ce9" office:value-type="string" calcext:value-type="string">
            <text:p>Teaching Reading Comprehension to Students with Learning Difficulties.</text:p>
          </table:table-cell>
          <table:table-cell table:style-name="ce11" office:value-type="string" calcext:value-type="string">
            <text:p>Klingner, Janette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37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28" calcext:value-type="float">
            <text:p>328</text:p>
          </table:table-cell>
          <table:table-cell table:style-name="ce9" office:value-type="string" calcext:value-type="string">
            <text:p>A Parent's Guide to Asperger Syndrome and High-Functioning Autism: How to Meet the Challenges and Help Your Child Thrive.</text:p>
          </table:table-cell>
          <table:table-cell table:style-name="ce11" office:value-type="string" calcext:value-type="string">
            <text:p>Ozonoff, Sally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47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.95" calcext:value-type="float">
            <text:p>18.95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29" calcext:value-type="float">
            <text:p>329</text:p>
          </table:table-cell>
          <table:table-cell table:style-name="ce9" office:value-type="string" calcext:value-type="string">
            <text:p>Assessment for Intervention: A Problem-Solving Approach.</text:p>
          </table:table-cell>
          <table:table-cell table:style-name="ce11" office:value-type="string" calcext:value-type="string">
            <text:p>Brown-Chidsey, Rache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094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0" calcext:value-type="float">
            <text:p>330</text:p>
          </table:table-cell>
          <table:table-cell table:style-name="ce9" office:value-type="string" calcext:value-type="string">
            <text:p>The Power of Peers in the Classroom: Enhancing Learning and Social Skills.</text:p>
          </table:table-cell>
          <table:table-cell table:style-name="ce11" office:value-type="string" calcext:value-type="string">
            <text:p>Harris, Karen R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106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1" calcext:value-type="float">
            <text:p>331</text:p>
          </table:table-cell>
          <table:table-cell table:style-name="ce9" office:value-type="string" calcext:value-type="string">
            <text:p>Promoting Academic Success with English Language Learners: Best Practices for RTI.</text:p>
          </table:table-cell>
          <table:table-cell table:style-name="ce11" office:value-type="string" calcext:value-type="string">
            <text:p>Albers, Craig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21265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2" calcext:value-type="float">
            <text:p>332</text:p>
          </table:table-cell>
          <table:table-cell table:style-name="ce9" office:value-type="string" calcext:value-type="string">
            <text:p>Making the Common Core Writing Standards Accessible Through Universal Design for Learning.</text:p>
          </table:table-cell>
          <table:table-cell table:style-name="ce11" office:value-type="string" calcext:value-type="string">
            <text:p>Spencer, Sally A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69471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3" calcext:value-type="float">
            <text:p>333</text:p>
          </table:table-cell>
          <table:table-cell table:style-name="ce9" office:value-type="string" calcext:value-type="string">
            <text:p>Enhancing Communication for Individuals with Autism: A Guide to the Visual Immersion System.</text:p>
          </table:table-cell>
          <table:table-cell table:style-name="ce11" office:value-type="string" calcext:value-type="string">
            <text:p>Shane, Howard C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21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4" calcext:value-type="float">
            <text:p>334</text:p>
          </table:table-cell>
          <table:table-cell table:style-name="ce9" office:value-type="string" calcext:value-type="string">
            <text:p>The Power of RTI and Reading Profiles: A Blueprint for Solving Reading Problems.</text:p>
          </table:table-cell>
          <table:table-cell table:style-name="ce11" office:value-type="string" calcext:value-type="string">
            <text:p>Spear-Swerling, Louis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315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5" calcext:value-type="float">
            <text:p>335</text:p>
          </table:table-cell>
          <table:table-cell table:style-name="ce9" office:value-type="string" calcext:value-type="string">
            <text:p>Family-Centered Early Intervention: Supporting Infants and Toddlers in Natural Environments.</text:p>
          </table:table-cell>
          <table:table-cell table:style-name="ce11" office:value-type="string" calcext:value-type="string">
            <text:p>Raver, Sharon A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569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6" calcext:value-type="float">
            <text:p>336</text:p>
          </table:table-cell>
          <table:table-cell table:style-name="ce9" office:value-type="string" calcext:value-type="string">
            <text:p>Teaching Communication Skills to Students with Severe Disabilities.</text:p>
          </table:table-cell>
          <table:table-cell table:style-name="ce11" office:value-type="string" calcext:value-type="string">
            <text:p>Downing, June E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6559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7" calcext:value-type="float">
            <text:p>337</text:p>
          </table:table-cell>
          <table:table-cell table:style-name="ce9" office:value-type="string" calcext:value-type="string">
            <text:p>Collaborative Teaming.</text:p>
          </table:table-cell>
          <table:table-cell table:style-name="ce11" office:value-type="string" calcext:value-type="string">
            <text:p>King-Sears, Margaret E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656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8" calcext:value-type="float">
            <text:p>338</text:p>
          </table:table-cell>
          <table:table-cell table:style-name="ce9" office:value-type="string" calcext:value-type="string">
            <text:p>The Preschool Inclusion Toolbox: How to Build and Lead a High-Quality Program.</text:p>
          </table:table-cell>
          <table:table-cell table:style-name="ce11" office:value-type="string" calcext:value-type="string">
            <text:p>Barton, Erin E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667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.95" calcext:value-type="float">
            <text:p>36.95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39" calcext:value-type="float">
            <text:p>339</text:p>
          </table:table-cell>
          <table:table-cell table:style-name="ce9" office:value-type="string" calcext:value-type="string">
            <text:p>An Activity-Based Approach to Early Intervention.</text:p>
          </table:table-cell>
          <table:table-cell table:style-name="ce11" office:value-type="string" calcext:value-type="string">
            <text:p>Johnson, Joan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8010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40" calcext:value-type="float">
            <text:p>340</text:p>
          </table:table-cell>
          <table:table-cell table:style-name="ce9" office:value-type="string" calcext:value-type="string">
            <text:p>Learning Disabilities and Challenging Behaviors: Using the Building Blocks Model to Guide Intervention and Classroom Management.</text:p>
          </table:table-cell>
          <table:table-cell table:style-name="ce11" office:value-type="string" calcext:value-type="string">
            <text:p>Mather, Nancy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8362</text:p>
          </table:table-cell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5" calcext:value-type="float">
            <text:p>64.95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41" calcext:value-type="float">
            <text:p>341</text:p>
          </table:table-cell>
          <table:table-cell table:style-name="ce9" office:value-type="string" calcext:value-type="string">
            <text:p>The Educator's Handbook for Inclusive School Practices.</text:p>
          </table:table-cell>
          <table:table-cell table:style-name="ce11" office:value-type="string" calcext:value-type="string">
            <text:p>Causton, Juli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9253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42" calcext:value-type="float">
            <text:p>342</text:p>
          </table:table-cell>
          <table:table-cell table:style-name="ce9" office:value-type="string" calcext:value-type="string">
            <text:p>Beating Dyspraxia With a Hop, Skip and a Jump: A Simple Exercise Program to Improve Motor Skills at Home and School.</text:p>
          </table:table-cell>
          <table:table-cell table:style-name="ce11" office:value-type="string" calcext:value-type="string">
            <text:p>Platt, Geoff</text:p>
          </table:table-cell>
          <table:table-cell table:style-name="ce11" office:value-type="string" calcext:value-type="string">
            <text:p>Jessica Kingsley Publishers(文景)</text:p>
          </table:table-cell>
          <table:table-cell table:style-name="ce16" office:value-type="string" calcext:value-type="string">
            <text:p>9781849055604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9">
          <table:table-cell table:style-name="ce5" office:value-type="float" office:value="343" calcext:value-type="float">
            <text:p>343</text:p>
          </table:table-cell>
          <table:table-cell table:style-name="ce9" office:value-type="string" calcext:value-type="string">
            <text:p>Teaching the Basics of Theory of Mind: A Complete Curriculum with Supporting Materials for Children with Autism Spectrum Disorder and Related Social Difficulties Aged Approximately 5 to 9 Years.</text:p>
          </table:table-cell>
          <table:table-cell table:style-name="ce11" office:value-type="string" calcext:value-type="string">
            <text:p>Ordetx, Kirstina</text:p>
          </table:table-cell>
          <table:table-cell table:style-name="ce11" office:value-type="string" calcext:value-type="string">
            <text:p>Jessica Kingsley Publishers(文景)</text:p>
          </table:table-cell>
          <table:table-cell table:style-name="ce16" office:value-type="string" calcext:value-type="string">
            <text:p>978184905767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44" calcext:value-type="float">
            <text:p>344</text:p>
          </table:table-cell>
          <table:table-cell table:style-name="ce9" office:value-type="string" calcext:value-type="string">
            <text:p>Asanas for Autism and Special Needs: Yoga to Help Children with Their Emotions, Self-Regulation and Body Awareness.</text:p>
          </table:table-cell>
          <table:table-cell table:style-name="ce11" office:value-type="string" calcext:value-type="string">
            <text:p>Hardy, Shawnee T.</text:p>
          </table:table-cell>
          <table:table-cell table:style-name="ce11" office:value-type="string" calcext:value-type="string">
            <text:p>Jessica Kingsley Publishers(文景)</text:p>
          </table:table-cell>
          <table:table-cell table:style-name="ce16" office:value-type="string" calcext:value-type="string">
            <text:p>9781849059886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5" calcext:value-type="float">
            <text:p>345</text:p>
          </table:table-cell>
          <table:table-cell table:style-name="ce9" office:value-type="string" calcext:value-type="string">
            <text:p>Models for Effective Service Delivery in Special Education Programs.</text:p>
          </table:table-cell>
          <table:table-cell table:style-name="ce11" office:value-type="string" calcext:value-type="string">
            <text:p>Epler, Pam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977</text:p>
          </table:table-cell>
          <table:table-cell table:style-name="ce5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46" calcext:value-type="float">
            <text:p>346</text:p>
          </table:table-cell>
          <table:table-cell table:style-name="ce9" office:value-type="string" calcext:value-type="string">
            <text:p>Teaching Word Recognition: Effective Strategies for Students with Learning Difficulties, Second Edition.</text:p>
          </table:table-cell>
          <table:table-cell table:style-name="ce11" office:value-type="string" calcext:value-type="string">
            <text:p>O'Connor, Rollanda E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631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47" calcext:value-type="float">
            <text:p>347</text:p>
          </table:table-cell>
          <table:table-cell table:style-name="ce9" office:value-type="string" calcext:value-type="string">
            <text:p>A Parent's Guide to Asperger Syndrome and High-Functioning Autism: How to Meet the Challenges and Help Your Child Thrive.</text:p>
          </table:table-cell>
          <table:table-cell table:style-name="ce11" office:value-type="string" calcext:value-type="string">
            <text:p>Ozonoff, Sally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795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8" calcext:value-type="float">
            <text:p>348</text:p>
          </table:table-cell>
          <table:table-cell table:style-name="ce9" office:value-type="string" calcext:value-type="string">
            <text:p>Bilingualism and Bilingual Deaf Education.</text:p>
          </table:table-cell>
          <table:table-cell table:style-name="ce11" office:value-type="string" calcext:value-type="string">
            <text:p>Marschark, Marc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7181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9" calcext:value-type="float">
            <text:p>349</text:p>
          </table:table-cell>
          <table:table-cell table:style-name="ce9" office:value-type="string" calcext:value-type="string">
            <text:p>Teaching Deaf Learners: Psychological and Developmental Foundations.</text:p>
          </table:table-cell>
          <table:table-cell table:style-name="ce11" office:value-type="string" calcext:value-type="string">
            <text:p>Knoors, Harry</text:p>
          </table:table-cell>
          <table:table-cell table:style-name="ce11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92023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0" calcext:value-type="float">
            <text:p>350</text:p>
          </table:table-cell>
          <table:table-cell table:style-name="ce9" office:value-type="string" calcext:value-type="string">
            <text:p>Handbook of Effective Inclusive Schools: Research and Practice.</text:p>
          </table:table-cell>
          <table:table-cell table:style-name="ce11" office:value-type="string" calcext:value-type="string">
            <text:p>McLeskey, James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606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51" calcext:value-type="float">
            <text:p>351</text:p>
          </table:table-cell>
          <table:table-cell table:style-name="ce9" office:value-type="string" calcext:value-type="string">
            <text:p>A Practical Guide to Congenital Developmental Disorders and Learning Difficulties.</text:p>
          </table:table-cell>
          <table:table-cell table:style-name="ce11" office:value-type="string" calcext:value-type="string">
            <text:p>Hudson, Judith P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3379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2" calcext:value-type="float">
            <text:p>352</text:p>
          </table:table-cell>
          <table:table-cell table:style-name="ce9" office:value-type="string" calcext:value-type="string">
            <text:p>Fetal Alcohol Spectrum Disorders: Interdisciplinary Perspectives.</text:p>
          </table:table-cell>
          <table:table-cell table:style-name="ce11" office:value-type="string" calcext:value-type="string">
            <text:p>Carpenter, Barry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7016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3" calcext:value-type="float">
            <text:p>353</text:p>
          </table:table-cell>
          <table:table-cell table:style-name="ce9" office:value-type="string" calcext:value-type="string">
            <text:p>Autism: Exploring the Benefits of a Gluten- and Casein-Free Diet.</text:p>
          </table:table-cell>
          <table:table-cell table:style-name="ce11" office:value-type="string" calcext:value-type="string">
            <text:p>Whiteley, Paul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763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54" calcext:value-type="float">
            <text:p>354</text:p>
          </table:table-cell>
          <table:table-cell table:style-name="ce9" office:value-type="string" calcext:value-type="string">
            <text:p>Changing Social Attitudes Toward Disability: Perspectives from Historical, Cultural, and Educational Studies.</text:p>
          </table:table-cell>
          <table:table-cell table:style-name="ce11" office:value-type="string" calcext:value-type="string">
            <text:p>Bolt, David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3249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55" calcext:value-type="float">
            <text:p>355</text:p>
          </table:table-cell>
          <table:table-cell table:style-name="ce9" office:value-type="string" calcext:value-type="string">
            <text:p>Single Case Research Methodology: Applications in Special Education and Behavioral Sciences.</text:p>
          </table:table-cell>
          <table:table-cell table:style-name="ce11" office:value-type="string" calcext:value-type="string">
            <text:p>Gast, David L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791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6" calcext:value-type="float">
            <text:p>356</text:p>
          </table:table-cell>
          <table:table-cell table:style-name="ce9" office:value-type="string" calcext:value-type="string">
            <text:p>Handbook of Research on Special Education Teacher Preparation.</text:p>
          </table:table-cell>
          <table:table-cell table:style-name="ce11" office:value-type="string" calcext:value-type="string">
            <text:p>Sindelar, Paul T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9309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.99" calcext:value-type="float">
            <text:p>75.99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7" calcext:value-type="float">
            <text:p>357</text:p>
          </table:table-cell>
          <table:table-cell table:style-name="ce9" office:value-type="string" calcext:value-type="string">
            <text:p>Condition Critical: Key Principles for Equitable and Inclusive Education.</text:p>
          </table:table-cell>
          <table:table-cell table:style-name="ce11" office:value-type="string" calcext:value-type="string">
            <text:p>Lawrence-Brown, Diana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476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8" calcext:value-type="float">
            <text:p>358</text:p>
          </table:table-cell>
          <table:table-cell table:style-name="ce9" office:value-type="string" calcext:value-type="string">
            <text:p>Ability, Equity, and Culture: Sustaining Inclusive Urban Education Reform.</text:p>
          </table:table-cell>
          <table:table-cell table:style-name="ce11" office:value-type="string" calcext:value-type="string">
            <text:p>Kozleski, Elizabeth B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492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.95" calcext:value-type="float">
            <text:p>33.95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59" calcext:value-type="float">
            <text:p>359</text:p>
          </table:table-cell>
          <table:table-cell table:style-name="ce9" office:value-type="string" calcext:value-type="string">
            <text:p>Why Are So Many Minority Students in Special Education?: Understanding Race and Disability in Schools.</text:p>
          </table:table-cell>
          <table:table-cell table:style-name="ce11" office:value-type="string" calcext:value-type="string">
            <text:p>Harry, Beth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506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0" calcext:value-type="float">
            <text:p>360</text:p>
          </table:table-cell>
          <table:table-cell table:style-name="ce9" office:value-type="string" calcext:value-type="string">
            <text:p>(Un)Learning Disability Recognizing and Changing Restrictive Views of Student Ability.</text:p>
          </table:table-cell>
          <table:table-cell table:style-name="ce11" office:value-type="string" calcext:value-type="string">
            <text:p>Baines, AnnMarie D.</text:p>
          </table:table-cell>
          <table:table-cell table:style-name="ce11" office:value-type="string" calcext:value-type="string">
            <text:p>Teachers College Press(文景)</text:p>
          </table:table-cell>
          <table:table-cell table:style-name="ce16" office:value-type="string" calcext:value-type="string">
            <text:p>978080775536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1" calcext:value-type="float">
            <text:p>361</text:p>
          </table:table-cell>
          <table:table-cell table:style-name="ce9" office:value-type="string" calcext:value-type="string">
            <text:p>An Introduction to Children with Language Disorders. (International Edition)</text:p>
          </table:table-cell>
          <table:table-cell table:style-name="ce11" office:value-type="string" calcext:value-type="string">
            <text:p>Reed, Vicki A.</text:p>
          </table:table-cell>
          <table:table-cell table:style-name="ce11" office:value-type="string" calcext:value-type="string">
            <text:p>Pearson Education South Asia Pte. Ltd. <text:s text:c="3"/>(文景)</text:p>
          </table:table-cell>
          <table:table-cell table:style-name="ce16" office:value-type="string" calcext:value-type="string">
            <text:p>9781292041827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1250" calcext:value-type="float">
            <text:p>1250.00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2" calcext:value-type="float">
            <text:p>362</text:p>
          </table:table-cell>
          <table:table-cell table:style-name="ce9" office:value-type="string" calcext:value-type="string">
            <text:p>An Equal Start?: Providing Quality Early Education and Care for Disadvantaged Children.</text:p>
          </table:table-cell>
          <table:table-cell table:style-name="ce11" office:value-type="string" calcext:value-type="string">
            <text:p>Gambaro, Ludovica</text:p>
          </table:table-cell>
          <table:table-cell table:style-name="ce11" office:value-type="string" calcext:value-type="string">
            <text:p>The Policy Press (文景)</text:p>
          </table:table-cell>
          <table:table-cell table:style-name="ce16" office:value-type="string" calcext:value-type="string">
            <text:p>978144731051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3" calcext:value-type="float">
            <text:p>363</text:p>
          </table:table-cell>
          <table:table-cell table:style-name="ce9" office:value-type="string" calcext:value-type="string">
            <text:p>Promoting Social Skills in the Inclusive Classroom.</text:p>
          </table:table-cell>
          <table:table-cell table:style-name="ce11" office:value-type="string" calcext:value-type="string">
            <text:p>Wilkerson, Kimber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171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4" calcext:value-type="float">
            <text:p>364</text:p>
          </table:table-cell>
          <table:table-cell table:style-name="ce9" office:value-type="string" calcext:value-type="string">
            <text:p>Diagnosis and Correction of Reading Problems.</text:p>
          </table:table-cell>
          <table:table-cell table:style-name="ce11" office:value-type="string" calcext:value-type="string">
            <text:p>Morris, Darrel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25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" calcext:value-type="float">
            <text:p>36.00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5" calcext:value-type="float">
            <text:p>365</text:p>
          </table:table-cell>
          <table:table-cell table:style-name="ce9" office:value-type="string" calcext:value-type="string">
            <text:p>Diagnosis and Correction of Reading Problems.</text:p>
          </table:table-cell>
          <table:table-cell table:style-name="ce11" office:value-type="string" calcext:value-type="string">
            <text:p>Morris, Darrell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33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1" calcext:value-type="float">
            <text:p>81.00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66" calcext:value-type="float">
            <text:p>366</text:p>
          </table:table-cell>
          <table:table-cell table:style-name="ce9" office:value-type="string" calcext:value-type="string">
            <text:p>Hiperactivo, Impulsivo, Distraido--?Me conoces?: Guia Acerca del Deficit Atencional (TDAH) Para Padres, Maestros y Profesionales.</text:p>
          </table:table-cell>
          <table:table-cell table:style-name="ce11" office:value-type="string" calcext:value-type="string">
            <text:p>Bauermeister, Jose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36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.95" calcext:value-type="float">
            <text:p>16.95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7" calcext:value-type="float">
            <text:p>367</text:p>
          </table:table-cell>
          <table:table-cell table:style-name="ce9" office:value-type="string" calcext:value-type="string">
            <text:p>Reading Intervention in the Primary Grades: A Common-Sense Guide to RTI.</text:p>
          </table:table-cell>
          <table:table-cell table:style-name="ce11" office:value-type="string" calcext:value-type="string">
            <text:p>Mesmer, Heidi A. E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359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8" calcext:value-type="float">
            <text:p>368</text:p>
          </table:table-cell>
          <table:table-cell table:style-name="ce9" office:value-type="string" calcext:value-type="string">
            <text:p>Organizational Skills Training for Children with ADHD: An Empirically Supported Treatment.</text:p>
          </table:table-cell>
          <table:table-cell table:style-name="ce11" office:value-type="string" calcext:value-type="string">
            <text:p>Gallagher, Richard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3680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69" calcext:value-type="float">
            <text:p>369</text:p>
          </table:table-cell>
          <table:table-cell table:style-name="ce9" office:value-type="string" calcext:value-type="string">
            <text:p>Asperger Syndrome: Assessing and Treating High-Functioning Autism Spectrum Disorders.</text:p>
          </table:table-cell>
          <table:table-cell table:style-name="ce11" office:value-type="string" calcext:value-type="string">
            <text:p>McPartland, James C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414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0" calcext:value-type="float">
            <text:p>370</text:p>
          </table:table-cell>
          <table:table-cell table:style-name="ce9" office:value-type="string" calcext:value-type="string">
            <text:p>Curriculum-Based Assessment for Instructional Design: Using Data to Individualize Instruction.</text:p>
          </table:table-cell>
          <table:table-cell table:style-name="ce11" office:value-type="string" calcext:value-type="string">
            <text:p>Burns, Matthew K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4403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1" calcext:value-type="float">
            <text:p>371</text:p>
          </table:table-cell>
          <table:table-cell table:style-name="ce9" office:value-type="string" calcext:value-type="string">
            <text:p>Teaching Word Recognition: Effective Strategies for Students with Learning Difficulties.</text:p>
          </table:table-cell>
          <table:table-cell table:style-name="ce11" office:value-type="string" calcext:value-type="string">
            <text:p>O'Connor, Rollanda E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6193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2" calcext:value-type="float">
            <text:p>372</text:p>
          </table:table-cell>
          <table:table-cell table:style-name="ce9" office:value-type="string" calcext:value-type="string">
            <text:p>ADHD in the Schools: Assessment and Intervention Strategies.</text:p>
          </table:table-cell>
          <table:table-cell table:style-name="ce11" office:value-type="string" calcext:value-type="string">
            <text:p>DuPaul, George J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6711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3" calcext:value-type="float">
            <text:p>373</text:p>
          </table:table-cell>
          <table:table-cell table:style-name="ce9" office:value-type="string" calcext:value-type="string">
            <text:p>Handbook of Learning Disabilities.</text:p>
          </table:table-cell>
          <table:table-cell table:style-name="ce11" office:value-type="string" calcext:value-type="string">
            <text:p>Swanson, H. L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868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74" calcext:value-type="float">
            <text:p>374</text:p>
          </table:table-cell>
          <table:table-cell table:style-name="ce9" office:value-type="string" calcext:value-type="string">
            <text:p>Special Education and the Law: A Guide for Practitioners.</text:p>
          </table:table-cell>
          <table:table-cell table:style-name="ce11" office:value-type="string" calcext:value-type="string">
            <text:p>Osborne, Allan G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83303147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5" calcext:value-type="float">
            <text:p>375</text:p>
          </table:table-cell>
          <table:table-cell table:style-name="ce9" office:value-type="string" calcext:value-type="string">
            <text:p>Supporting Students with Special Health Care Needs: Guidelines and Procedures for Schools.</text:p>
          </table:table-cell>
          <table:table-cell table:style-name="ce11" office:value-type="string" calcext:value-type="string">
            <text:p>Porter, Stephanie M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063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6" calcext:value-type="float">
            <text:p>376</text:p>
          </table:table-cell>
          <table:table-cell table:style-name="ce9" office:value-type="string" calcext:value-type="string">
            <text:p>Teaching Young Children with Disabilities in Natural Environments.</text:p>
          </table:table-cell>
          <table:table-cell table:style-name="ce11" office:value-type="string" calcext:value-type="string">
            <text:p>Noonan, Mary J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56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7" calcext:value-type="float">
            <text:p>377</text:p>
          </table:table-cell>
          <table:table-cell table:style-name="ce9" office:value-type="string" calcext:value-type="string">
            <text:p>Technology Tools for Students with Autism: Innovations that Enhance Independence and Learning.</text:p>
          </table:table-cell>
          <table:table-cell table:style-name="ce11" office:value-type="string" calcext:value-type="string">
            <text:p>Boser, Katharina I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62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8" calcext:value-type="float">
            <text:p>378</text:p>
          </table:table-cell>
          <table:table-cell table:style-name="ce9" office:value-type="string" calcext:value-type="string">
            <text:p>Equity and Full Participation for Individuals with Severe Disabilities.</text:p>
          </table:table-cell>
          <table:table-cell table:style-name="ce11" office:value-type="string" calcext:value-type="string">
            <text:p>Agran, Martin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704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79" calcext:value-type="float">
            <text:p>379</text:p>
          </table:table-cell>
          <table:table-cell table:style-name="ce9" office:value-type="string" calcext:value-type="string">
            <text:p>Introduction to Clinical Methods in Communication Disorders.</text:p>
          </table:table-cell>
          <table:table-cell table:style-name="ce11" office:value-type="string" calcext:value-type="string">
            <text:p>Paul, Rhea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86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5" calcext:value-type="float">
            <text:p>54.95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0" calcext:value-type="float">
            <text:p>380</text:p>
          </table:table-cell>
          <table:table-cell table:style-name="ce9" office:value-type="string" calcext:value-type="string">
            <text:p>More Language Arts, Math, and Science for Students with Severe Disabilities.</text:p>
          </table:table-cell>
          <table:table-cell table:style-name="ce11" office:value-type="string" calcext:value-type="string">
            <text:p>Browder, Dian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317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5" calcext:value-type="float">
            <text:p>54.95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1" calcext:value-type="float">
            <text:p>381</text:p>
          </table:table-cell>
          <table:table-cell table:style-name="ce9" office:value-type="string" calcext:value-type="string">
            <text:p>The Speech-Language Pathologist's Handbook for Inclusive School Practice.</text:p>
          </table:table-cell>
          <table:table-cell table:style-name="ce11" office:value-type="string" calcext:value-type="string">
            <text:p>Causton, Julie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362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2" calcext:value-type="float">
            <text:p>382</text:p>
          </table:table-cell>
          <table:table-cell table:style-name="ce9" office:value-type="string" calcext:value-type="string">
            <text:p>Making Self-Employment Work for People with Disabilities.</text:p>
          </table:table-cell>
          <table:table-cell table:style-name="ce11" office:value-type="string" calcext:value-type="string">
            <text:p>Griffin, Cary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4036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5" calcext:value-type="float">
            <text:p>42.95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3" calcext:value-type="float">
            <text:p>383</text:p>
          </table:table-cell>
          <table:table-cell table:style-name="ce9" office:value-type="string" calcext:value-type="string">
            <text:p>Promising Practices to Empower Culturally and Linguistically Diverse Families of Children with Disabilities.</text:p>
          </table:table-cell>
          <table:table-cell table:style-name="ce11" office:value-type="string" calcext:value-type="string">
            <text:p>Lo, Lusa</text:p>
          </table:table-cell>
          <table:table-cell table:style-name="ce11" office:value-type="string" calcext:value-type="string">
            <text:p>Information Age Publishing Inc. (文景)</text:p>
          </table:table-cell>
          <table:table-cell table:style-name="ce16" office:value-type="string" calcext:value-type="string">
            <text:p>9781623966317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4" calcext:value-type="float">
            <text:p>384</text:p>
          </table:table-cell>
          <table:table-cell table:style-name="ce9" office:value-type="string" calcext:value-type="string">
            <text:p>Diversity, Special Needs, and Inclusion in Early Years Education: Perspectives and Practices in Special Education.</text:p>
          </table:table-cell>
          <table:table-cell table:style-name="ce11" office:value-type="string" calcext:value-type="string">
            <text:p>Dimitriadi, Sophia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029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>
          <table:table-cell table:style-name="ce5" office:value-type="float" office:value="385" calcext:value-type="float">
            <text:p>385</text:p>
          </table:table-cell>
          <table:table-cell table:style-name="ce9" office:value-type="string" calcext:value-type="string">
            <text:p>Encyclopedia of Special Education, A Reference for the Education of Children, Adolescents, and Adults Disabilities and Other Exceptional Individuals, 4-Vols/Set.</text:p>
          </table:table-cell>
          <table:table-cell table:style-name="ce11" office:value-type="string" calcext:value-type="string">
            <text:p>Reynolds, Ceci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642160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3.95" calcext:value-type="float">
            <text:p>843.95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6" calcext:value-type="float">
            <text:p>386</text:p>
          </table:table-cell>
          <table:table-cell table:style-name="ce9" office:value-type="string" calcext:value-type="string">
            <text:p>Encyclopedia of Special Education, Vol. 1.</text:p>
          </table:table-cell>
          <table:table-cell table:style-name="ce11" office:value-type="string" calcext:value-type="string">
            <text:p>Reynolds, Ceci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94938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.95" calcext:value-type="float">
            <text:p>210.95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7" calcext:value-type="float">
            <text:p>387</text:p>
          </table:table-cell>
          <table:table-cell table:style-name="ce9" office:value-type="string" calcext:value-type="string">
            <text:p>Encyclopedia of Special Education, Vol. 2.</text:p>
          </table:table-cell>
          <table:table-cell table:style-name="ce11" office:value-type="string" calcext:value-type="string">
            <text:p>Reynolds, Ceci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949399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.95" calcext:value-type="float">
            <text:p>210.95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8" calcext:value-type="float">
            <text:p>388</text:p>
          </table:table-cell>
          <table:table-cell table:style-name="ce9" office:value-type="string" calcext:value-type="string">
            <text:p>Encyclopedia of Special Education, Vol. 3.</text:p>
          </table:table-cell>
          <table:table-cell table:style-name="ce11" office:value-type="string" calcext:value-type="string">
            <text:p>Reynolds, Ceci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949405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.95" calcext:value-type="float">
            <text:p>210.95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89" calcext:value-type="float">
            <text:p>389</text:p>
          </table:table-cell>
          <table:table-cell table:style-name="ce9" office:value-type="string" calcext:value-type="string">
            <text:p>Encyclopedia of Special Education, Vol. 4.</text:p>
          </table:table-cell>
          <table:table-cell table:style-name="ce11" office:value-type="string" calcext:value-type="string">
            <text:p>Reynolds, Cecil R.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94941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.95" calcext:value-type="float">
            <text:p>210.95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0" calcext:value-type="float">
            <text:p>390</text:p>
          </table:table-cell>
          <table:table-cell table:style-name="ce9" office:value-type="string" calcext:value-type="string">
            <text:p>The SAGE Handbook of Emotional and Behavioral Difficulties.</text:p>
          </table:table-cell>
          <table:table-cell table:style-name="ce11" office:value-type="string" calcext:value-type="string">
            <text:p>Garner, Philip</text:p>
          </table:table-cell>
          <table:table-cell table:style-name="ce11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47228</text:p>
          </table:table-cell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1" calcext:value-type="float">
            <text:p>391</text:p>
          </table:table-cell>
          <table:table-cell table:style-name="ce9" office:value-type="string" calcext:value-type="string">
            <text:p>Innovative Technologies to Benefit Children on the Autism Spectrum.</text:p>
          </table:table-cell>
          <table:table-cell table:style-name="ce11" office:value-type="string" calcext:value-type="string">
            <text:p>Silton, Nava R.</text:p>
          </table:table-cell>
          <table:table-cell table:style-name="ce11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57922</text:p>
          </table:table-cell>
          <table:table-cell table:style-name="ce5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2" calcext:value-type="float">
            <text:p>392</text:p>
          </table:table-cell>
          <table:table-cell table:style-name="ce9" office:value-type="string" calcext:value-type="string">
            <text:p>Strategy Instruction for Students with Learning Disabilities.</text:p>
          </table:table-cell>
          <table:table-cell table:style-name="ce11" office:value-type="string" calcext:value-type="string">
            <text:p>Reid, Robert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2201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3" calcext:value-type="float">
            <text:p>83.00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3" calcext:value-type="float">
            <text:p>393</text:p>
          </table:table-cell>
          <table:table-cell table:style-name="ce9" office:value-type="string" calcext:value-type="string">
            <text:p>Assessment of Young Children with Special Needs: A Context-Based Approach.</text:p>
          </table:table-cell>
          <table:table-cell table:style-name="ce11" office:value-type="string" calcext:value-type="string">
            <text:p>Benner, Susan M.</text:p>
          </table:table-cell>
          <table:table-cell table:style-name="ce11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85690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4" calcext:value-type="float">
            <text:p>394</text:p>
          </table:table-cell>
          <table:table-cell table:style-name="ce9" office:value-type="string" calcext:value-type="string">
            <text:p>The Dyslexic Adult: Interventions and Outcomes - An Evidence-based Approach.</text:p>
          </table:table-cell>
          <table:table-cell table:style-name="ce11" office:value-type="string" calcext:value-type="string">
            <text:p>McLoughlin, David</text:p>
          </table:table-cell>
          <table:table-cell table:style-name="ce11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973935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95" calcext:value-type="float">
            <text:p>395</text:p>
          </table:table-cell>
          <table:table-cell table:style-name="ce9" office:value-type="string" calcext:value-type="string">
            <text:p>Inclusion Coaching for Collaborative Schools.</text:p>
          </table:table-cell>
          <table:table-cell table:style-name="ce11" office:value-type="string" calcext:value-type="string">
            <text:p>Karten, Toby J.</text:p>
          </table:table-cell>
          <table:table-cell table:style-name="ce11" office:value-type="string" calcext:value-type="string">
            <text:p>Corwin Press(文景)</text:p>
          </table:table-cell>
          <table:table-cell table:style-name="ce16" office:value-type="string" calcext:value-type="string">
            <text:p>9781452268217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3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6" calcext:value-type="float">
            <text:p>396</text:p>
          </table:table-cell>
          <table:table-cell table:style-name="ce9" office:value-type="string" calcext:value-type="string">
            <text:p>Reading Assessment in an RTI Framework.</text:p>
          </table:table-cell>
          <table:table-cell table:style-name="ce11" office:value-type="string" calcext:value-type="string">
            <text:p>Dougherty, Katherine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06965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7" calcext:value-type="float">
            <text:p>397</text:p>
          </table:table-cell>
          <table:table-cell table:style-name="ce9" office:value-type="string" calcext:value-type="string">
            <text:p>Taking Charge of ADHD: The Complete, Authoritative Guide for Parents.</text:p>
          </table:table-cell>
          <table:table-cell table:style-name="ce11" office:value-type="string" calcext:value-type="string">
            <text:p>Barkley, Russell A.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08518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8" calcext:value-type="float">
            <text:p>398</text:p>
          </table:table-cell>
          <table:table-cell table:style-name="ce9" office:value-type="string" calcext:value-type="string">
            <text:p>Strategy Instruction for Students with Learning Disabilities.</text:p>
          </table:table-cell>
          <table:table-cell table:style-name="ce11" office:value-type="string" calcext:value-type="string">
            <text:p>Reid, Robert</text:p>
          </table:table-cell>
          <table:table-cell table:style-name="ce11" office:value-type="string" calcext:value-type="string">
            <text:p>Guilford Publications, Inc.(文景)</text:p>
          </table:table-cell>
          <table:table-cell table:style-name="ce16" office:value-type="string" calcext:value-type="string">
            <text:p>9781462511983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399" calcext:value-type="float">
            <text:p>399</text:p>
          </table:table-cell>
          <table:table-cell table:style-name="ce9" office:value-type="string" calcext:value-type="string">
            <text:p>Social Skills and Adaptive Behavior in Learners with Autism Spectrum Disorders</text:p>
          </table:table-cell>
          <table:table-cell table:style-name="ce11" office:value-type="string" calcext:value-type="string">
            <text:p>Gerhardt, Peter F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0601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0" calcext:value-type="float">
            <text:p>400</text:p>
          </table:table-cell>
          <table:table-cell table:style-name="ce9" office:value-type="string" calcext:value-type="string">
            <text:p>The Early Intervention Teaming Handbook: The Primary Service Provider Approach.</text:p>
          </table:table-cell>
          <table:table-cell table:style-name="ce11" office:value-type="string" calcext:value-type="string">
            <text:p>Shelson, M'Lisa L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0854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6.95" calcext:value-type="float">
            <text:p>36.95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1" calcext:value-type="float">
            <text:p>401</text:p>
          </table:table-cell>
          <table:table-cell table:style-name="ce9" office:value-type="string" calcext:value-type="string">
            <text:p>Autism Services Across America: Road Maps for Improving State and National Education, Research, and Training Programs.</text:p>
          </table:table-cell>
          <table:table-cell table:style-name="ce11" office:value-type="string" calcext:value-type="string">
            <text:p>Doehring, Peter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0953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2" calcext:value-type="float">
            <text:p>402</text:p>
          </table:table-cell>
          <table:table-cell table:style-name="ce9" office:value-type="string" calcext:value-type="string">
            <text:p>Children with Disabilities.</text:p>
          </table:table-cell>
          <table:table-cell table:style-name="ce11" office:value-type="string" calcext:value-type="string">
            <text:p>Batshaw, Mark L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1943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3" calcext:value-type="float">
            <text:p>403</text:p>
          </table:table-cell>
          <table:table-cell table:style-name="ce9" office:value-type="string" calcext:value-type="string">
            <text:p>Augmentative and Alternative Communication: Supporting Children and Adults with Complex Communication Needs.</text:p>
          </table:table-cell>
          <table:table-cell table:style-name="ce11" office:value-type="string" calcext:value-type="string">
            <text:p>Beukelman, David R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1967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4" calcext:value-type="float">
            <text:p>404</text:p>
          </table:table-cell>
          <table:table-cell table:style-name="ce9" office:value-type="string" calcext:value-type="string">
            <text:p>Understanding Families: Supportive Approaches to Diversity, Disability, and Risk.</text:p>
          </table:table-cell>
          <table:table-cell table:style-name="ce11" office:value-type="string" calcext:value-type="string">
            <text:p>Hanson, Marci J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155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.95" calcext:value-type="float">
            <text:p>42.95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5" calcext:value-type="float">
            <text:p>405</text:p>
          </table:table-cell>
          <table:table-cell table:style-name="ce9" office:value-type="string" calcext:value-type="string">
            <text:p>The Early Intervention Workbook: Essential Practices for Quality Services.</text:p>
          </table:table-cell>
          <table:table-cell table:style-name="ce11" office:value-type="string" calcext:value-type="string">
            <text:p>Pletcher, Lynda C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247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6" calcext:value-type="float">
            <text:p>406</text:p>
          </table:table-cell>
          <table:table-cell table:style-name="ce9" office:value-type="string" calcext:value-type="string">
            <text:p>Life Beyond the Classroom: Transition Strategies for Young People with Disabilities.</text:p>
          </table:table-cell>
          <table:table-cell table:style-name="ce11" office:value-type="string" calcext:value-type="string">
            <text:p>Wehman, Paul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322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7" calcext:value-type="float">
            <text:p>407</text:p>
          </table:table-cell>
          <table:table-cell table:style-name="ce9" office:value-type="string" calcext:value-type="string">
            <text:p>Redesigning Health Care for Children with Disabilities: Strengthening Inclusions, Contributions, and Health.</text:p>
          </table:table-cell>
          <table:table-cell table:style-name="ce11" office:value-type="string" calcext:value-type="string">
            <text:p>Feldman, Heidi M.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346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8" calcext:value-type="float">
            <text:p>408</text:p>
          </table:table-cell>
          <table:table-cell table:style-name="ce9" office:value-type="string" calcext:value-type="string">
            <text:p>Supporting Communication for Adults with Acute and Chronic Aphasia.</text:p>
          </table:table-cell>
          <table:table-cell table:style-name="ce11" office:value-type="string" calcext:value-type="string">
            <text:p>Simmons-Mackie, Nina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681</text:p>
          </table:table-cell>
          <table:table-cell table:style-name="ce5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409" calcext:value-type="float">
            <text:p>409</text:p>
          </table:table-cell>
          <table:table-cell table:style-name="ce9" office:value-type="string" calcext:value-type="string">
            <text:p>Modifying Schoolwork.</text:p>
          </table:table-cell>
          <table:table-cell table:style-name="ce11" office:value-type="string" calcext:value-type="string">
            <text:p>Janney, Rachel</text:p>
          </table:table-cell>
          <table:table-cell table:style-name="ce11" office:value-type="string" calcext:value-type="string">
            <text:p>Paul. H. Brookes Publishing Co. (文景)</text:p>
          </table:table-cell>
          <table:table-cell table:style-name="ce16" office:value-type="string" calcext:value-type="string">
            <text:p>9781598572933</text:p>
          </table:table-cell>
          <table:table-cell table:style-name="ce5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.95" calcext:value-type="float">
            <text:p>32.95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10" table:number-rows-repeated="117">
          <table:table-cell table:style-name="ce6" table:number-columns-repeated="9"/>
          <table:table-cell table:number-columns-repeated="1015"/>
        </table:table-row>
        <table:table-row table:style-name="ro11" table:number-rows-repeated="1048045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0:56</dc:date>
    <meta:print-date>2015-03-11T14:35:09</meta:print-date>
    <meta:document-statistic meta:table-count="1" meta:cell-count="3950" meta:object-count="1"/>
    <meta:generator>LibreOffice/5.1.5.2$Windows_x86 LibreOffice_project/7a864d8825610a8c07cfc3bc01dd4fce6a9447e5</meta:generator>
  </office:meta>
</office:document-meta>
</file>